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ikovi:npcs:ben_hury"/><text:bookmark-start text:name="__RefHeading___ben_hury_1"/><text:bookmark-start text:name="ben_hury"/>Ben Hury<text:bookmark-end text:name="__RefHeading___ben_hury_1"/><text:bookmark-end text:name="ben_hury"/></text:h>
      <text:p text:style-name="Text_20_body">Patuljak u svojim 50ima.<text:line-break/>
Činovnik Črnjo Murske Gradske Garde (<text:a xlink:type="simple" xlink:href="http://rumwiki.duckdns.org/doku.php?id=hr:mura:karasova:policijska_postaja" text:style-name="Internet_20_link" text:visited-style-name="Visited_20_Internet_20_Link">Divizija</text:a> u Karasovoj četvrti) koji većinu vremena ima dosadan posao čuvanja šaltera.<text:line-break/>
Ljubazna osoba koja voli popričati s ljudima, ali posao ga umara tako da što je vrijeme bliže kraju smijene to mu energija vidljivo opad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4</meta:creation-date>
    <dc:creator>Generated</dc:creator>
    <dc:date>2026-09-13T15::26:24</dc:date>
    <dc:language>en-US</dc:language>
    <meta:editing-cycles>1</meta:editing-cycles>
    <meta:editing-duration>PT0S</meta:editing-duration>
    <dc:title>hr:likovi:npcs:ben_hury</dc:title>
  </office:meta>
</office:document-meta>
</file>