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josko"/><text:bookmark-start text:name="__RefHeading___josko_1"/><text:bookmark-start text:name="josko"/>Joško<text:bookmark-end text:name="__RefHeading___josko_1"/><text:bookmark-end text:name="josko"/></text:h>
      <text:p text:style-name="Text_20_body">Prahistorijska kornjača koja plovi svim vodama ovog sustava. Njena veličina je nadasve zapanjujuća, a njena čud dobra. One koji naprave uslugu za nju pamtiti će do kraja života.</text:p>
      <text:p text:style-name="Text_20_body">Riječima <text:a xlink:type="simple" xlink:href="http://rumwiki.duckdns.org/doku.php?id=hr:5e:likovi:pcs:teuta" text:style-name="Internet_20_link" text:visited-style-name="Visited_20_Internet_20_Link">Teute Otok</text:a>:<text:line-break/>
“Eh da Joško je jedan vrlo ugledan barba veličine jednog solidnog gradića. Lipotan pravi kolko smo skužili je zapravo velika kornjača iz vodene dimenzije koja povremeno zapliva malo i našim morima. Pakijan i ja smo provjerili kurs i čak nam je i pasao, imam osjećaj da Joško ima bolji osjećaj za smjer od nas obojice.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9</meta:creation-date>
    <dc:creator>Generated</dc:creator>
    <dc:date>2026-09-13T15::25:09</dc:date>
    <dc:language>en-US</dc:language>
    <meta:editing-cycles>1</meta:editing-cycles>
    <meta:editing-duration>PT0S</meta:editing-duration>
    <dc:title>hr:likovi:npcs:josko</dc:title>
  </office:meta>
</office:document-meta>
</file>