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likovi:npcs:julija_orkica"/>Vlasnica birtije na križanju Duge ceste i Dulje ceste. Može prebiti sve goste odjednom sama.
Kad udari sa damageom napravi nokaut.</text:p>
      <text:p text:style-name="Text_20_body">Birtija joj se zove Jedna kljova jedan ro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09</meta:creation-date>
    <dc:creator>Generated</dc:creator>
    <dc:date>2026-09-13T16::22:09</dc:date>
    <dc:language>en-US</dc:language>
    <meta:editing-cycles>1</meta:editing-cycles>
    <meta:editing-duration>PT0S</meta:editing-duration>
    <dc:title>hr:likovi:npcs:julija_orkica</dc:title>
  </office:meta>
</office:document-meta>
</file>