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kintek"/><text:bookmark-start text:name="__RefHeading___kintek_heblic_1"/><text:bookmark-start text:name="kintek_heblic"/>Kintek Heblić<text:bookmark-end text:name="__RefHeading___kintek_heblic_1"/><text:bookmark-end text:name="kintek_heblic"/></text:h>
      <text:p text:style-name="Text_20_body">Stari prdonja koj je dugo vodio <text:a xlink:type="simple" xlink:href="http://rumwiki.duckdns.org/doku.php?id=hr:mura:karasova:sumnjiva_knjizara" text:style-name="Internet_20_link" text:visited-style-name="Visited_20_Internet_20_Link">Knjžncu</text:a>, otac <text:a xlink:type="simple" xlink:href="http://rumwiki.duckdns.org/doku.php?id=hr:likovi:npcs:niko" text:style-name="Internet_20_link" text:visited-style-name="Visited_20_Internet_20_Link">Nike Meduć Heblića</text:a>.<text:line-break/>
Nepokretan stari gnom pepeljasto bijele boje s dugim noktima i dugom kosom.<text:line-break/>
Ima izuzetno kreštav glas, pogotovo kada se dere, a to je uvije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8</meta:creation-date>
    <dc:creator>Generated</dc:creator>
    <dc:date>2026-09-13T14::26:18</dc:date>
    <dc:language>en-US</dc:language>
    <meta:editing-cycles>1</meta:editing-cycles>
    <meta:editing-duration>PT0S</meta:editing-duration>
    <dc:title>hr:likovi:npcs:kintek</dc:title>
  </office:meta>
</office:document-meta>
</file>