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likovi:npcs:lejla_lisic"/>Leshy iz Dubera. Daje zadatke.
Zadala je naim herojima legendama da riješe tajnovita ubojstva gnomova i usput da probaju izbaciti orcove iz ilegalnih kampova po šumi.
Kaže da imaju 2 scouta koju gledaju kaj radimo.</text:p>
      <text:p text:style-name="Text_20_body">Ne voli vatru. Pogotovo ne voli pož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01</meta:creation-date>
    <dc:creator>Generated</dc:creator>
    <dc:date>2026-09-13T14::27:01</dc:date>
    <dc:language>en-US</dc:language>
    <meta:editing-cycles>1</meta:editing-cycles>
    <meta:editing-duration>PT0S</meta:editing-duration>
    <dc:title>hr:likovi:npcs:lejla_lisic</dc:title>
  </office:meta>
</office:document-meta>
</file>