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96.378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hr:likovi:npcs:liliana"/><text:bookmark-start text:name="__RefHeading___liliana_1"/><text:bookmark-start text:name="liliana"/>Liliana<text:bookmark-end text:name="__RefHeading___liliana_1"/><text:bookmark-end text:name="liliana"/></text:h></table:table-cell></table:table-row></table:table></draw:text-box></draw:frame></text:p>
      <text:p text:style-name="Text_20_body">Liliana je vlasnica zvjerinjaka pod imenom <text:a xlink:type="simple" xlink:href="http://rumwiki.duckdns.org/doku.php?id=hr:mura:karasova:vrazija_posla" text:style-name="Internet_20_link" text:visited-style-name="Visited_20_Internet_20_Link">Vražija Posla</text:a> u Karasovoj Četvrti, Črnje Mure. Osim zvjerinjaka vlasnica je kurtizanske kuće <text:a xlink:type="simple" xlink:href="http://rumwiki.duckdns.org/doku.php?id=hr:mura:karasova:samo_ovrazavatelji" text:style-name="Internet_20_link" text:visited-style-name="Visited_20_Internet_20_Link">Samo Ovražavatelji</text:a> koja se nalazi odmah vrata do.</text:p>
      <text:p text:style-name="Text_20_body">Iako je oku ugodna za vidjeti s njom se nitko ne zajebava jer u toj fizičkoj ljepotici leži pravi mali vrag. Jednog klijena koj je bio izuzetno neugodan pred njom je vlastoručno izbacila naglavačke kroz prednja vrata, a nakon što se on vratio s svojim pajdašima odlučila mu je odrubiti glavu… Naravno kako odrubiti gornju glavu je čak i u Črnjoj Muri sada podhvat koji bi postavio previše pitanja ona se odlučila za puno bolju opciju a to je odrubljivanje doljnje glave, nakon čega mu je rekla: „Nema na čemu, sada ćeš imati više vremena za razmišljanje o bitnim stvarima jer neće ti kurac sisati krv koja je trebala doć do mozga.”</text:p>
      <text:p text:style-name="Text_20_body">Njene zaposlenice ju obožavaju jer mogu slobodno živjeti i zarađivati na svojem tijelu pod budnom zaštitom njenog oka.</text:p>
      <text:p text:style-name="Text_20_body">Svoje mjesto pod suncem našla je nakon raspada mafijaške skupine Zlatni Burek te je ljepo popunima vakuum moći u Karasovoj Četvrti. Vlastima nije baš omiljena ličnost u gradu, no neki medijan njenih dijela naginje ideologiji grada tako da je postignut koncenzus o ne diranju. Gradske vlasti nisu vidjele da je osoba izgubila kurac u njenoj trgovini, a ona tu i tamo nađe nekoga za riješiti gradske probleme.</text:p>
      <text:p text:style-name="Horizontal_20_Line"/>
      <text:p text:style-name="Text_20_body">Dobri odonosi:</text:p>
      <text:p text:style-name="Text_20_body"><text:a xlink:type="simple" xlink:href="http://rumwiki.duckdns.org/doku.php?id=hr:likovi:pcs:klarisa" text:style-name="Internet_20_link" text:visited-style-name="Visited_20_Internet_20_Link">Klarisina bak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96.37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6</meta:creation-date>
    <dc:creator>Generated</dc:creator>
    <dc:date>2026-09-13T16::20:46</dc:date>
    <dc:language>en-US</dc:language>
    <meta:editing-cycles>1</meta:editing-cycles>
    <meta:editing-duration>PT0S</meta:editing-duration>
    <dc:title>hr:likovi:npcs:liliana</dc:title>
  </office:meta>
</office:document-meta>
</file>