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npcs:niko"/><text:bookmark-start text:name="__RefHeading___niko_meduc_heblic_1"/><text:bookmark-start text:name="niko_meduc_heblic"/>Niko Meduc Heblic<text:bookmark-end text:name="__RefHeading___niko_meduc_heblic_1"/><text:bookmark-end text:name="niko_meduc_heblic"/></text:h>
      <text:p text:style-name="Text_20_body">Sin Kintek Heblica, novi vlasnik <text:a xlink:type="simple" xlink:href="http://rumwiki.duckdns.org/doku.php?id=hr:mura:karasova:sumnjiva_knjizara" text:style-name="Internet_20_link" text:visited-style-name="Visited_20_Internet_20_Link">Knjžnce</text:a><text:line-break/>
Nizak debeljuškasti gnome s crnom kosom gustomm patuljačkom bradom i debelim obrvama.<text:line-break/>
Ima pomalo kreštav glas no to se ne čuje tolko dok tiho priča te se iz tog razloga trudi pričati tih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16</meta:creation-date>
    <dc:creator>Generated</dc:creator>
    <dc:date>2026-09-13T14::26:16</dc:date>
    <dc:language>en-US</dc:language>
    <meta:editing-cycles>1</meta:editing-cycles>
    <meta:editing-duration>PT0S</meta:editing-duration>
    <dc:title>hr:likovi:npcs:niko</dc:title>
  </office:meta>
</office:document-meta>
</file>