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ikovi:npcs:popis"/><text:bookmark-start text:name="__RefHeading___npc-ovi_kampanje_1"/><text:bookmark-start text:name="npc-ovi_kampanje"/>NPC-ovi kampanje<text:bookmark-end text:name="__RefHeading___npc-ovi_kampanje_1"/><text:bookmark-end text:name="npc-ovi_kampanje"/></text:h></table:table-cell></table:table-row></table:table></draw:text-box></draw:frame></text:p>
      <text:p text:style-name="Text_20_body"><text:a xlink:type="simple" xlink:href="http://rumwiki.duckdns.org/doku.php?id=hr:likovi:npcs:ben_hury" text:style-name="Internet_20_link" text:visited-style-name="Visited_20_Internet_20_Link">Ben Hury</text:a></text:p>
      <text:p text:style-name="Text_20_body"><text:a xlink:type="simple" xlink:href="http://rumwiki.duckdns.org/doku.php?id=hr:likovi:npcs:darija" text:style-name="Internet_20_link" text:visited-style-name="Visited_20_Internet_20_Link">Darija</text:a></text:p>
      <text:p text:style-name="Text_20_body"><text:a xlink:type="simple" xlink:href="http://rumwiki.duckdns.org/doku.php?id=hr:likovi:npcs:hiblik_hopf" text:style-name="Internet_20_link" text:visited-style-name="Visited_20_Internet_20_Link">Hiblik Hopf</text:a></text:p>
      <text:p text:style-name="Text_20_body"><text:a xlink:type="simple" xlink:href="http://rumwiki.duckdns.org/doku.php?id=hr:likovi:npcs:josko" text:style-name="Internet_20_link" text:visited-style-name="Visited_20_Internet_20_Link">Joško</text:a></text:p>
      <text:p text:style-name="Text_20_body"><text:a xlink:type="simple" xlink:href="http://rumwiki.duckdns.org/doku.php?id=hr:likovi:npcs:julija_orkica" text:style-name="Internet_20_link" text:visited-style-name="Visited_20_Internet_20_Link">Julija uništavaćica Ghorkuta Zurks</text:a></text:p>
      <text:p text:style-name="Text_20_body"><text:a xlink:type="simple" xlink:href="http://rumwiki.duckdns.org/doku.php?id=hr:likovi:npcs:david" text:style-name="Internet_20_link" text:visited-style-name="Visited_20_Internet_20_Link">Kapetan David</text:a></text:p>
      <text:p text:style-name="Text_20_body"><text:a xlink:type="simple" xlink:href="http://rumwiki.duckdns.org/doku.php?id=hr:likovi:npcs:karmen" text:style-name="Internet_20_link" text:visited-style-name="Visited_20_Internet_20_Link">Karmen</text:a></text:p>
      <text:p text:style-name="Text_20_body"><text:a xlink:type="simple" xlink:href="http://rumwiki.duckdns.org/doku.php?id=hr:likovi:npcs:kintek" text:style-name="Internet_20_link" text:visited-style-name="Visited_20_Internet_20_Link">Heblić, Kintek</text:a></text:p>
      <text:p text:style-name="Text_20_body"><text:a xlink:type="simple" xlink:href="http://rumwiki.duckdns.org/doku.php?id=hr:likovi:npcs:niko" text:style-name="Internet_20_link" text:visited-style-name="Visited_20_Internet_20_Link">Heblić, Niko Meduć</text:a></text:p>
      <text:p text:style-name="Text_20_body"><text:a xlink:type="simple" xlink:href="http://rumwiki.duckdns.org/doku.php?id=hr:likovi:npcs:lana_lunus" text:style-name="Internet_20_link" text:visited-style-name="Visited_20_Internet_20_Link">Lana Solita Lunus</text:a></text:p>
      <text:p text:style-name="Text_20_body"><text:a xlink:type="simple" xlink:href="http://rumwiki.duckdns.org/doku.php?id=hr:likovi:npcs:liliana" text:style-name="Internet_20_link" text:visited-style-name="Visited_20_Internet_20_Link">Liliana</text:a></text:p>
      <text:p text:style-name="Text_20_body"><text:a xlink:type="simple" xlink:href="http://rumwiki.duckdns.org/doku.php?id=hr:likovi:npcs:lovro_kuzmic" text:style-name="Internet_20_link" text:visited-style-name="Visited_20_Internet_20_Link">Lovro Kuzmić</text:a></text:p>
      <text:p text:style-name="Text_20_body"><text:a xlink:type="simple" xlink:href="http://rumwiki.duckdns.org/doku.php?id=hr:likovi:npcs:raso" text:style-name="Internet_20_link" text:visited-style-name="Visited_20_Internet_20_Link">Rašo</text:a></text:p>
      <text:p text:style-name="Text_20_body"><text:a xlink:type="simple" xlink:href="http://rumwiki.duckdns.org/doku.php?id=hr:likovi:npcs:renata" text:style-name="Internet_20_link" text:visited-style-name="Visited_20_Internet_20_Link">Renata Lucić</text:a></text:p>
      <text:p text:style-name="Text_20_body"><text:a xlink:type="simple" xlink:href="http://rumwiki.duckdns.org/doku.php?id=hr:likovi:npcs:rindjar" text:style-name="Internet_20_link" text:visited-style-name="Visited_20_Internet_20_Link">Rindjar Silvarius</text:a></text:p>
      <text:p text:style-name="Text_20_body"><text:a xlink:type="simple" xlink:href="http://rumwiki.duckdns.org/doku.php?id=hr:likovi:npcs:roxy" text:style-name="Internet_20_link" text:visited-style-name="Visited_20_Internet_20_Link">Roxy</text:a></text:p>
      <text:p text:style-name="Text_20_body"><text:a xlink:type="simple" xlink:href="http://rumwiki.duckdns.org/doku.php?id=hr:likovi:npcs:shiara_peferi" text:style-name="Internet_20_link" text:visited-style-name="Visited_20_Internet_20_Link">Shiara Lanori Peferi</text:a></text:p>
      <text:p text:style-name="Text_20_body"><text:a xlink:type="simple" xlink:href="http://rumwiki.duckdns.org/doku.php?id=hr:likovi:npcs:stipe_galeb" text:style-name="Internet_20_link" text:visited-style-name="Visited_20_Internet_20_Link">Stipe Galeb</text:a></text:p>
      <text:p text:style-name="Text_20_body"><text:a xlink:type="simple" xlink:href="http://rumwiki.duckdns.org/doku.php?id=hr:likovi:npcs:trijeznic" text:style-name="Internet_20_link" text:visited-style-name="Visited_20_Internet_20_Link">U.V. Trijeznić</text:a></text:p>
      <text:p text:style-name="Text_20_body"><text:a xlink:type="simple" xlink:href="http://rumwiki.duckdns.org/doku.php?id=hr:likovi:npcs:veliki_mike" text:style-name="Internet_20_link" text:visited-style-name="Visited_20_Internet_20_Link">Veliki Mik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25</meta:creation-date>
    <dc:creator>Generated</dc:creator>
    <dc:date>2026-09-13T12::36:25</dc:date>
    <dc:language>en-US</dc:language>
    <meta:editing-cycles>1</meta:editing-cycles>
    <meta:editing-duration>PT0S</meta:editing-duration>
    <dc:title>hr:likovi:npcs:popis</dc:title>
  </office:meta>
</office:document-meta>
</file>