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npcs:raso"/><text:bookmark-start text:name="__RefHeading___raso_1"/><text:bookmark-start text:name="raso"/>Rašo<text:bookmark-end text:name="__RefHeading___raso_1"/><text:bookmark-end text:name="raso"/></text:h></table:table-cell></table:table-row></table:table></draw:text-box></draw:frame></text:p>
      <text:p text:style-name="Text_20_body">Vlasnik i djelatnik u Carta Magici magic shopu</text:p>
      <text:p text:style-name="Text_20_body">Patuljak tamne kosse i kretke neuredne brade, zbija šale, ali rado primi šalu i na svoj račun</text:p>
      <text:p text:style-name="Text_20_body">Prijateljski prema party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16</meta:creation-date>
    <dc:creator>Generated</dc:creator>
    <dc:date>2026-09-13T15::25:16</dc:date>
    <dc:language>en-US</dc:language>
    <meta:editing-cycles>1</meta:editing-cycles>
    <meta:editing-duration>PT0S</meta:editing-duration>
    <dc:title>hr:likovi:npcs:raso</dc:title>
  </office:meta>
</office:document-meta>
</file>