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npcs:rindjar"/><text:bookmark-start text:name="__RefHeading___rindjar_silvarius_1"/><text:bookmark-start text:name="rindjar_silvarius"/>Rindjar Silvarius<text:bookmark-end text:name="__RefHeading___rindjar_silvarius_1"/><text:bookmark-end text:name="rindjar_silvarius"/></text:h></table:table-cell></table:table-row></table:table></draw:text-box></draw:frame></text:p>
      <text:p text:style-name="Text_20_body">Pronađen je zavezanih ruku nogu i usta te ozbiljno ozljeđen u kanalizacijama Karasove Četvrti gdje posjeduje <text:a xlink:type="simple" xlink:href="http://rumwiki.duckdns.org/doku.php?id=hr:mura:karasova:kuca_rindjara" text:style-name="Internet_20_link" text:visited-style-name="Visited_20_Internet_20_Link">kuću</text:a>.</text:p>
      <text:p text:style-name="Text_20_body">Koherentno i razgovjetno priča.</text:p>
      <text:p text:style-name="Text_20_body">Podosta bogato obučen, te u takozvanoj gradskoj odjeći.</text:p>
      <text:p text:style-name="Text_20_body">Polu zmaj polu “čovjek” bakrenih ljuski, po ocu.</text:p>
      <text:p text:style-name="Text_20_body">Privatni istražitelj, trenutno istražuje čudne smrti u gradu. Ima automaton asistenta.</text:p>
      <text:p text:style-name="Text_20_body">Pravo ime Ronal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19</meta:creation-date>
    <dc:creator>Generated</dc:creator>
    <dc:date>2026-09-13T16::20:19</dc:date>
    <dc:language>en-US</dc:language>
    <meta:editing-cycles>1</meta:editing-cycles>
    <meta:editing-duration>PT0S</meta:editing-duration>
    <dc:title>hr:likovi:npcs:rindjar</dc:title>
  </office:meta>
</office:document-meta>
</file>