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pcs:mangy"/><text:bookmark-start text:name="__RefHeading___moriko_mangy_od_hasonga_1"/><text:bookmark-start text:name="moriko_mangy_od_hasonga"/>Moriko 'Mangy' od Hasonga<text:bookmark-end text:name="__RefHeading___moriko_mangy_od_hasonga_1"/><text:bookmark-end text:name="moriko_mangy_od_hasonga"/></text:h></table:table-cell></table:table-row></table:table></draw:text-box></draw:frame></text:p>
      <text:p text:style-name="Text_20_body">Mangy je kitsune magus sivih uhšiju i repa te narančastog krzna. <text:line-break/>
Nosi putnu odijeću iz koje viri njen uvijek uređen i ukrašen, kitnjasti rep. </text:p>
      <text:p text:style-name="Text_20_body">Ima 22 godine, ali je ne zrela za svoje godine zbog strogog odgoja.
Voli se praviti pametna jer je bila na fakultetu, ali nikad ga nije dovršila.</text:p>
      <text:p text:style-name="Text_20_body">Nije nasljedila nikakvu božansku magiju iz svog porijekla stoga se obučila arkanu.</text:p>
      <text:p text:style-name="Text_20_body">Iako je pobjegla od doma, njeni roditelji i dalje joj šalju đepara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45</meta:creation-date>
    <dc:creator>Generated</dc:creator>
    <dc:date>2026-09-13T14::26:45</dc:date>
    <dc:language>en-US</dc:language>
    <meta:editing-cycles>1</meta:editing-cycles>
    <meta:editing-duration>PT0S</meta:editing-duration>
    <dc:title>hr:likovi:pcs:mangy</dc:title>
  </office:meta>
</office:document-meta>
</file>