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20.472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pcs:moxx"/><text:bookmark-start text:name="__RefHeading___moxx_morn_1"/><text:bookmark-start text:name="moxx_morn"/>Moxx Morn<text:bookmark-end text:name="__RefHeading___moxx_morn_1"/><text:bookmark-end text:name="moxx_morn"/></text:h></table:table-cell></table:table-row></table:table></draw:text-box></draw:frame></text:p>
      <text:p text:style-name="Text_20_body">Pristojno obučena, “buissness casual” djevojka. </text:p>
      <text:p text:style-name="Text_20_body">Ima smeđu kosu i oči koje malo vuku na narančastu. </text:p>
      <text:p text:style-name="Text_20_body">Visoka 1.6m u human form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48</meta:creation-date>
    <dc:creator>Generated</dc:creator>
    <dc:date>2026-09-13T14::26:48</dc:date>
    <dc:language>en-US</dc:language>
    <meta:editing-cycles>1</meta:editing-cycles>
    <meta:editing-duration>PT0S</meta:editing-duration>
    <dc:title>hr:likovi:pcs:moxx</dc:title>
  </office:meta>
</office:document-meta>
</file>