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arkana"/><text:bookmark-start text:name="__RefHeading___arkana_1"/><text:bookmark-start text:name="arkana"/>Arkana<text:bookmark-end text:name="__RefHeading___arkana_1"/><text:bookmark-end text:name="arkana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arkana:mistra" text:style-name="Internet_20_link" text:visited-style-name="Visited_20_Internet_20_Link">Mistra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Čiste arkane i eteričnosti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Arkana  </text:p>
                </table:table-cell>
              </table:table-row>
              <table:table-row>
                <table:table-cell office:value-type="string" table:style-name="tablecell">
                  <text:p text:style-name="tablealignleft">Simbol:   </text:p>
                </table:table-cell>
                <table:table-cell office:value-type="string" table:style-name="tablecell">
                  <text:p text:style-name="tablealignleft">Svijetlo plavi križ presječen krugom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arkana:nuitari" text:style-name="Internet_20_link" text:visited-style-name="Visited_20_Internet_20_Link">Nuitari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</text:p>
                </table:table-cell>
                <table:table-cell office:value-type="string" table:style-name="tablecell">
                  <text:p text:style-name="tablealignleft">Anti-magije i ambicije   </text:p>
                </table:table-cell>
              </table:table-row>
              <table:table-row>
                <table:table-cell office:value-type="string" table:style-name="tablecell">
                  <text:p text:style-name="tablealignleft">Panteon:  </text:p>
                </table:table-cell>
                <table:table-cell office:value-type="string" table:style-name="tablecell">
                  <text:p text:style-name="tablealignleft">Arkana i Tama   </text:p>
                </table:table-cell>
              </table:table-row>
              <table:table-row>
                <table:table-cell office:value-type="string" table:style-name="tablecell">
                  <text:p text:style-name="tablealignleft">Simbol:  </text:p>
                </table:table-cell>
                <table:table-cell office:value-type="string" table:style-name="tablecell">
                  <text:p text:style-name="tablealignleft">Mjesec zaklonjen u sjeni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arkana:boccob" text:style-name="Internet_20_link" text:visited-style-name="Visited_20_Internet_20_Link">Boccob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</text:p>
                </table:table-cell>
                <table:table-cell office:value-type="string" table:style-name="tablecell">
                  <text:p text:style-name="tablealignleft">Magične znatiželje i slobode   </text:p>
                </table:table-cell>
              </table:table-row>
              <table:table-row>
                <table:table-cell office:value-type="string" table:style-name="tablecell">
                  <text:p text:style-name="tablealignleft">Panteon:  </text:p>
                </table:table-cell>
                <table:table-cell office:value-type="string" table:style-name="tablecell">
                  <text:p text:style-name="tablealignleft">Arkana   </text:p>
                </table:table-cell>
              </table:table-row>
              <table:table-row>
                <table:table-cell office:value-type="string" table:style-name="tablecell">
                  <text:p text:style-name="tablealignleft">Simbol:  </text:p>
                </table:table-cell>
                <table:table-cell office:value-type="string" table:style-name="tablecell">
                  <text:p text:style-name="tablealignleft">Dvije ribe spojene u oko 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oluja:perun" text:style-name="Internet_20_link" text:visited-style-name="Visited_20_Internet_20_Link">Perun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Grmljavine i nevremena koja traju tjednima bez prestank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, Kaos i Arkan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njska glava sa ptičjim krilima  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15</meta:creation-date>
    <dc:creator>Generated</dc:creator>
    <dc:date>2026-09-13T14::27:15</dc:date>
    <dc:language>en-US</dc:language>
    <meta:editing-cycles>1</meta:editing-cycles>
    <meta:editing-duration>PT0S</meta:editing-duration>
    <dc:title>hr:lore:bozanstva:arkana</dc:title>
  </office:meta>
</office:document-meta>
</file>