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r:lore:bozanstva:arkana:boccob"/><text:bookmark-start text:name="__RefHeading___boccob_1"/><text:bookmark-start text:name="boccob"/>Boccob<text:bookmark-end text:name="__RefHeading___boccob_1"/><text:bookmark-end text:name="boccob"/></text:h>
      <table:table table:style-name="Table">
        <table:table-column/>
        <table:table-column/>
        <table:table-row/>
        <table:table-row>
          <table:table-cell office:value-type="string" table:style-name="tablecell">
            <text:p text:style-name="tablealignleft">Bog:</text:p>
          </table:table-cell>
          <table:table-cell office:value-type="string" table:style-name="tablecell">
            <text:p text:style-name="tablealignleft">Magične znatiželje i slobode</text:p>
          </table:table-cell>
        </table:table-row>
        <table:table-row>
          <table:table-cell office:value-type="string" table:style-name="tablecell">
            <text:p text:style-name="tablealignleft">Panteon:</text:p>
          </table:table-cell>
          <table:table-cell office:value-type="string" table:style-name="tablecell">
            <text:p text:style-name="tablealignleft">Arkana</text:p>
          </table:table-cell>
        </table:table-row>
        <table:table-row>
          <table:table-cell office:value-type="string" table:style-name="tablecell">
            <text:p text:style-name="tablealignleft">Simbol:</text:p>
          </table:table-cell>
          <table:table-cell office:value-type="string" table:style-name="tablecell">
            <text:p text:style-name="tablealignleft">Dvije ribe spojene u oko</text:p>
          </table:table-cell>
        </table:table-row>
        <table:table-row>
          <table:table-cell office:value-type="string" table:style-name="tablecell">
            <text:p text:style-name="tablealignleft">Aspekti:</text:p>
          </table:table-cell>
          <table:table-cell office:value-type="string" table:style-name="tablecell">
            <text:p text:style-name="tablealignleft">Magic, Time, Freedom, Truth</text:p>
          </table:table-cell>
        </table:table-row>
      </table:table>
      <text:p text:style-name="Text_20_body">Što se dogodi kada vjetar pomrsi valove? U slučaju Osprema i Melore, eterično, trooko, riboliko božanstvo. Usprkos praiskonskom izgledu, Boccob je nastao početkom trećeg doba prilikom jedne od divljih afera ova dva božanstva.</text:p>
      <text:p text:style-name="Text_20_body">U početku vrlo neshvaćen, ovog boga se smatralo ništa više od običnog čudovišta nastalog od Melorine prevrtljivosti te Pikutikova divljaštva. Njegovo tiho lutanje samo je pojačalo sumnje da nije ništa više od glupe životinje. To nije bilo moglo biti dalje od istine. Ovaj bog blagoslovljen kombinacijom prirodnog talenta za magiju te neiscrpne znatiželje i uprnosti, zaprepastio je mnoge kada se u tećem dobu umješao u jedan od sukoba Mistre i Nuitari te ih smirio isključivo diplomacijom. Ispada da ovaj vrlo inteligentan bog jednostavno preferira provoditi vrijeme u osjećaju slobode pri lutanju u kojem god smjeru ima nešto zanimljivo za naučiti. Nezainteresiran za drame bogova ili kreacija, Boccob se može pohvaliti ulogom uistinu neutralnog boga čiji se savjet s vremenom sve više cijeni.</text:p>
      <text:p text:style-name="Text_20_body">Izgledom podsjeća na riboliko stvorenje sa trećim okom na čelu,Ta tijelo mu prekrivaju redovi srebrnih ljuski koje ga štite od čini. Ima šest duguljastih peraji koje vrlo nalikuju na krila bakrenog zmaja. Iako kao i svoja majka preferira more, može se kretati kroz apsolutno bilo kakvu prepreku. Točnije, pliva kroz zidine i planine sa jednakom lakoćom kao i kroz vodu ili zrak.</text:p>
      <text:p text:style-name="Text_20_body">Boccoba možemo pratiti kroz črčkarije i zapise viđenja ogromne, krilate zmije po cijelom Obliviscituru. Iako vrlo rijetka te često odbačena kao ludost, zapisana viđenja rijetko shvaćaju da je stvar o pravom bogu. Dapače, većina spomena njega kao boga opisuju ga kao strašno, morsko čudovište nastalo od ne svete zajednice dvoje divljih bogova.</text:p>
      <text:p text:style-name="Text_20_body">Podanici ovog broja su malobrojni, ali ponekad vrlo snažni. Boccob baš i ne shvaća(ili ne želi shvatiti) kreacije te to rezultira time da često zaboravlja na postojanje vlastitog kulta. Kada ipak odluči uslišiti koju molitvu, često se desi da s dijeljenjem arkaičnog znanja ili pretjera ili ispadne vrlo škrt stvarajući velike oscilacije u moći svojih podanika. Za duše svojih podanika ima dogovor sa Pikutikom, čini se jer ne vidi toliku razliku između podanika i običnih zvijeri. Zabuna oko koje ga Pikutik nikad nije ispravio, vjerojatno radi humora.</text:p>
      <text:p text:style-name="Text_20_body">Kult ovog boga sad već poznato ne poznaje nikakve rituale. Odlučan poticati slobodu svega i svakog, Boccob od svojih podanika traži da ga svatko štuje na svoj individualan način, kada stigne. Ovaj nedostatak zajedništva smatra se primarnim razlogom njegova zaborava na postojanje podanika te slabim rastom njihova broj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29:51</meta:creation-date>
    <dc:creator>Generated</dc:creator>
    <dc:date>2026-09-13T13::29:51</dc:date>
    <dc:language>en-US</dc:language>
    <meta:editing-cycles>1</meta:editing-cycles>
    <meta:editing-duration>PT0S</meta:editing-duration>
    <dc:title>hr:lore:bozanstva:arkana:boccob</dc:title>
  </office:meta>
</office:document-meta>
</file>