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arkana:nuitari"/><text:bookmark-start text:name="__RefHeading___nuitari_1"/><text:bookmark-start text:name="nuitari"/>Nuitari<text:bookmark-end text:name="__RefHeading___nuitari_1"/><text:bookmark-end text:name="nuitari"/></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Anti-magije i ambicije</text:p>
          </table:table-cell>
        </table:table-row>
        <table:table-row>
          <table:table-cell office:value-type="string" table:style-name="tablecell">
            <text:p text:style-name="tablealignleft">Panteon:</text:p>
          </table:table-cell>
          <table:table-cell office:value-type="string" table:style-name="tablecell">
            <text:p text:style-name="tablealignleft">Arkana i Tama</text:p>
          </table:table-cell>
        </table:table-row>
        <table:table-row>
          <table:table-cell office:value-type="string" table:style-name="tablecell">
            <text:p text:style-name="tablealignleft">Simbol:</text:p>
          </table:table-cell>
          <table:table-cell office:value-type="string" table:style-name="tablecell">
            <text:p text:style-name="tablealignleft">Mjesec zaklonjen u sjeni</text:p>
          </table:table-cell>
        </table:table-row>
        <table:table-row>
          <table:table-cell office:value-type="string" table:style-name="tablecell">
            <text:p text:style-name="tablealignleft">Aspekti:</text:p>
          </table:table-cell>
          <table:table-cell office:value-type="string" table:style-name="tablecell">
            <text:p text:style-name="tablealignleft">Magic, Ambition, Darkness, Glyph</text:p>
          </table:table-cell>
        </table:table-row>
      </table:table>
      <text:p text:style-name="Text_20_body">Nastanak ove božice misteriozan je koliko i navodni izvor njenog bića. Legende kažu da je Nuitari orginalno nastala od same biti Mistril kao manifestacija njenih zakopanih želja i iskušenja kada je odbacila vlastitu ličnost. Neovisno o istinitosti te priče, ta specifična iteracija božice je davno nestala. </text:p>
      <text:p text:style-name="Text_20_body">Ime ove božice ciklično se nasljeđuje kao titula još od prvog doba. Iako je nepoznato kada je trenutna Nuitari nastala, sa sigurnošću možemo reći da je još prisutna. Vrlo prisutna zapravo, s obzirom na panteon kojem pripada. Za razliku od ostalih bogova Arkane koji se ponose svojom vještinom kontrole magije, Nuitari krasi jedinstvena sposobnost nulifikacije same Arkane. Taj stav se očituje i u njenoj osobnosti: Nuitari je vrlo prizemljena božica koja preferira pridavati problemima svoju punu pozornost, a ne pokušavati biti eteralna ili sveprisutna.</text:p>
      <text:p text:style-name="Text_20_body">Ona često uzima oblik blijedog, mršavog pauka. Tanke bijele dlakave nožice kada se gledaju izbliza imaju biserni sjaj, a oči su joj crvene poput rubina. Kada je situaciji potreban “dodir ljudskosti”, paukovska glava se pretvara u bljedi torzo neishranjene ljudske žene, čija ugljena kosa se proteže skroz do poda. Mreža ovog pauka vrlo je poželjna jer upija svu magiju iz okolice. Legende kažu da čak ni bogovi ne mogu čarati dok su u njenoj svili. </text:p>
      <text:p text:style-name="Text_20_body">U mitologiji Nuitari često dobiva negativnu konotaciju. Njena povezanost s tamom i ne sputanim ambicijama, otvoreno neprijateljstvo s uvijek popularnom Mistrom te zabrinjavajući izbor fizičkog oblika osigurali su joj reputaciju božice crne magije. Neovisno o istinitosti te tvrdnje, takva reputacije često privlači mračnije figure u njene podanike što dalje promovira postojeću reputaciju. Ipak, čak i njeni protivnici ne mogu poreći da Nuitari uvijek stavlja interese same Arkane i njene delikatne ravnoteže ispred ičijih interesa, pa čak i vlastitih.</text:p>
      <text:p text:style-name="Text_20_body">Podanici ove božice uglavnom joj pristupe u potrazi za skrivenim ili njima nedostupnim tajnama magije, često tek nakon što ne dobiju željenu moć od Mistre. Njeni najvjerniji podanici, s druge strane, obično joj služe iz poštovanja prema njoj i pogotovo njenim sposobnostima. Na takve ambicije, Nuitari često odgovara magičnim podukama. Ne u području drevnih, silnih magija; već kako se od takvih čini obraniti ili ih poništiti. </text:p>
      <text:p text:style-name="Text_20_body">Ova božica od pamtivijeka održava savez sa Moranom za kakvu-takvu skrb duša svojih podanika poput mnogih drugih bogova. Specifično za nju, od trećeg vijeka, Nuitari također stvara savez i sa Wee-Jas kako bi osigurala mir svojim manje kaotičnim podanicima. Mnogi religijski teoretičari se pitaju koliko su povezani Nuitarini ciklički nestanci s Moraninim gnjevom oko razvodnjavanja njihovog dogovora, a koliko sa sukobima s Mistrom oko budućnosti Arka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06</meta:creation-date>
    <dc:creator>Generated</dc:creator>
    <dc:date>2026-09-13T17::09:06</dc:date>
    <dc:language>en-US</dc:language>
    <meta:editing-cycles>1</meta:editing-cycles>
    <meta:editing-duration>PT0S</meta:editing-duration>
    <dc:title>hr:lore:bozanstva:arkana:nuitari</dc:title>
  </office:meta>
</office:document-meta>
</file>