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lore:bozanstva:kaos"/><text:bookmark-start text:name="__RefHeading___kaos_1"/><text:bookmark-start text:name="kaos"/>Kaos<text:bookmark-end text:name="__RefHeading___kaos_1"/><text:bookmark-end text:name="kaos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kaos:tharizdun" text:style-name="Internet_20_link" text:visited-style-name="Visited_20_Internet_20_Link">Tharizdun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ijena i bezdan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 i Tam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unce prekriveno s tri mjeseca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kaos:erythnul" text:style-name="Internet_20_link" text:visited-style-name="Visited_20_Internet_20_Link">Erythnul</text:a></text:span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Fanatičnosti i eratičnosti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apljica krvi ili krvavi vrh koplja<text:line-break/>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kaos:olidammar" text:style-name="Internet_20_link" text:visited-style-name="Visited_20_Internet_20_Link">Olidammar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Glazbe i promiskuitet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ilueta koja ovisno o kutu gledanja izgleda kao violina ili kao gola žena<text:line-break/>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kaos:vecna" text:style-name="Internet_20_link" text:visited-style-name="Visited_20_Internet_20_Link">Vecna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Kletvi i podval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 i Znanj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sturska ruka koja se rukuje s ljudskom<text:line-break/>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kaos:kupalo" text:style-name="Internet_20_link" text:visited-style-name="Visited_20_Internet_20_Link">Kupalo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Alkohol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 i Živo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Nema specifičan simbol tako da variraju od krigli pive preko čaši vina i grozdova pa skorz do klasova žita<text:line-break/>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kaos:karas" text:style-name="Internet_20_link" text:visited-style-name="Visited_20_Internet_20_Link">Karas</text:a></text:span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Suprotstavljan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Pentagram<text:line-break/>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oluja:perun" text:style-name="Internet_20_link" text:visited-style-name="Visited_20_Internet_20_Link">Perun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Grmljavine i nevremena koja traju tjednima bez prestank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Oluja, Kaos i Arkan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njska glava sa ptičjim krilima 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priroda:veles" text:style-name="Internet_20_link" text:visited-style-name="Visited_20_Internet_20_Link">Veles</text:a><text:line-break/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dzemlja, glazbe i smicalic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Priroda, Tama i Kaos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Lira unutar obrnutog trokut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 <text:a xlink:type="simple" xlink:href="http://rumwiki.duckdns.org/doku.php?id=hr:lore:bozanstva:tama:crnjobog" text:style-name="Internet_20_link" text:visited-style-name="Visited_20_Internet_20_Link">Črnjobog</text:a><text:line-break/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Noći i zvijeri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Tama i Kaos<text:line-break/> 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Čekić, malj 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4::26:30</meta:creation-date>
    <dc:creator>Generated</dc:creator>
    <dc:date>2026-09-13T14::26:30</dc:date>
    <dc:language>en-US</dc:language>
    <meta:editing-cycles>1</meta:editing-cycles>
    <meta:editing-duration>PT0S</meta:editing-duration>
    <dc:title>hr:lore:bozanstva:kaos</dc:title>
  </office:meta>
</office:document-meta>
</file>