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kaos:karas"/><text:bookmark-start text:name="__RefHeading___karas_1"/><text:bookmark-start text:name="karas"/>Karas<text:bookmark-end text:name="__RefHeading___karas_1"/><text:bookmark-end text:name="karas"/></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Suprotstavljanja</text:p>
          </table:table-cell>
        </table:table-row>
        <table:table-row>
          <table:table-cell office:value-type="string" table:style-name="tablecell">
            <text:p text:style-name="tablealignleft">Panteon:</text:p>
          </table:table-cell>
          <table:table-cell office:value-type="string" table:style-name="tablecell">
            <text:p text:style-name="tablealignleft">Kaos</text:p>
          </table:table-cell>
        </table:table-row>
        <table:table-row>
          <table:table-cell office:value-type="string" table:style-name="tablecell">
            <text:p text:style-name="tablealignleft">Simbol:</text:p>
          </table:table-cell>
          <table:table-cell office:value-type="string" table:style-name="tablecell">
            <text:p text:style-name="tablealignleft">Pentagram</text:p>
          </table:table-cell>
        </table:table-row>
      </table:table>
      <text:p text:style-name="Text_20_body">Karas je jedan od starijih bogova, vidio je izmjene kompletnih panteona u svoje vrijeme. No to mu ne pomaže da ostane na snazi. Kroz sve te godine snaga mu je samo opadala. Pred kraj trećeg doba odlučio je malo zapapriti stvari tako što je svojeg sina Jezuša Kristuša, rođenog od majke Marije, poslao na Obliviscetur. No nakon nekoliko godina njegov sin ga je izdao kada je vidio u kakvom je stanju Obliviscetur. Te je odlučio pomagati ljudima. Ubrzo je i sam počeo parirati za Božansku magiju.</text:p>
      <text:p text:style-name="Text_20_body">Kako niti jedan od njih dvojce više nise imao dovoljno snage da bude Bog, a iz iste su Božanske krvi bili Otac i sin, sada poznatiji pod imenom Jezuš Kristuš su se spojili u jedno tijelo.</text:p>
      <text:p text:style-name="Text_20_body">Kao dvije osobe zaljepljeni su jedan drugome leđa o leđa. S jedne strane glatka koža Jezuša a s druge gruba Karasa. Njihov tango moći jasno se vidi na njihovom fizočom izgledu. Ovisno o tome tko drži više Božanske snage u trenutku tijelo se okreće prema njegovom licu. Slabe li kao par postaju smežuraniji i stariji. Dok prilikom jačanja njihove snage Počinju se odljepljivati pa čak na momente su i obojca imali ruke.</text:p>
      <text:p text:style-name="Text_20_body">Karasovi podanici su jedni od najvjernijih ljudi jer je i Karas kao Bog najkomunikativniji s njima. On uživa petljati se u njihove male igre i raditi dogovore. Nikada nije još iznevjerio svojeg podanika. No to ne znaći da je radio uvijek za njihovo dobro. Postojao je period kada je obožavao gledati podanike kako se mlate i svako malo zazivaju njega za pomoć i s jedne i s druhe strane. A on bi “nesebično” im svima pomogao. Mnogi nauci misle da upravo zbog takvih stvari danas mu moć jenjava.</text:p>
      <text:p text:style-name="Text_20_body">Drugi Bogovi nemaju neko posebno mišljenje o njemu. Smatraju ga prljavim jer se petlja s smrtnicima, čak se toliko petlja da je napraivio i dijete sa smrtnicom. Oni koji imaju dogovore s Jezušem znaju da ga ne smiju previše oslabiti jer će time i jjezuš oslabljeti, a oni koji rade protiv Jezuša imaju određenu dozu strahopoštovanja spram Karasa, jer još uvijek nisu umrle priče o Karasovim demonima.</text:p>
      <text:p text:style-name="Text_20_body">U mitologiji spominje se kao snažan Bog kaosa s vojskom nepokorivih demona. Svaka svađa, svaka revolucija i svaki rat iz prošlosti se smatra da je upravo Karac zakuhao. Postoje davne priče o čistkama panteona koje su nastale jer se on tako sjetio. Spominje se i da je tjekom prvog doba petlja s Moranom te postoje priće o dijetetu koje s njom imao, ali je umrlo tjekom ljudskog rata na oblivisceturu tjekom drugog doba. Tada je oblivisceturom zavladala “viječna” zima koja je trajal skroz do kraja drugog dob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9:12</meta:creation-date>
    <dc:creator>Generated</dc:creator>
    <dc:date>2026-09-13T17::09:12</dc:date>
    <dc:language>en-US</dc:language>
    <meta:editing-cycles>1</meta:editing-cycles>
    <meta:editing-duration>PT0S</meta:editing-duration>
    <dc:title>hr:lore:bozanstva:kaos:karas</dc:title>
  </office:meta>
</office:document-meta>
</file>