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kaos:kupalo"/><text:bookmark-start text:name="__RefHeading___kupalo_1"/><text:bookmark-start text:name="kupalo"/>Kupalo<text:bookmark-end text:name="__RefHeading___kupalo_1"/><text:bookmark-end text:name="kupalo"/></text:h>
      <table:table table:style-name="Table">
        <table:table-column/>
        <table:table-column/>
        <table:table-row>
          <table:table-cell office:value-type="string" table:style-name="tablecell">
            <text:p text:style-name="tablealignleft">Bog:</text:p>
          </table:table-cell>
          <table:table-cell office:value-type="string" table:style-name="tablecell">
            <text:p text:style-name="tablealignleft"> Alkohola</text:p>
          </table:table-cell>
        </table:table-row>
        <table:table-row>
          <table:table-cell office:value-type="string" table:style-name="tablecell">
            <text:p text:style-name="tablealignleft">Panteon:</text:p>
          </table:table-cell>
          <table:table-cell office:value-type="string" table:style-name="tablecell">
            <text:p text:style-name="tablealignleft"> Kaos i Život</text:p>
          </table:table-cell>
        </table:table-row>
        <table:table-row>
          <table:table-cell office:value-type="string" table:style-name="tablecell">
            <text:p text:style-name="tablealignleft">Simbol:</text:p>
          </table:table-cell>
          <table:table-cell office:value-type="string" table:style-name="tablecell">
            <text:p text:style-name="tablealignleft"> Nema specifičan simbol tako da variraju od krigli pive preko čaši vina i grozdova pa skroz do klasova žita</text:p>
          </table:table-cell>
        </table:table-row>
      </table:table>
      <text:p text:style-name="Text_20_body">Kupalo je bog slobode, alkohola, festivala, vjerske ekstaze, običnog kao i ritualnog ludila.
Njegovo vino, glazba i ekstatični ples oslobađaju njegove sljedbenike od samosvjesnog straha i brige
Njegovo žezlo od stabljike komorača, ponekad omotano bršljanom i iz kojeg kapa med,
je i blagotvorni štapić i oružje koje se koristi za uništavanje onih koji se protive njegovom kultu i
slobodama koje on zastupa.
Vjeruje se da one koji sudjeluju u njegovim ritualima zaposjedne i osnaži sam bog.</text:p>
      <text:p text:style-name="Text_20_body">Kupalo ima dobre ili bar neutralne odonese sa svim bogovima.
Najdraže društvo su mu prijatlelji iz panteona Olidammar i Veles, ali Kupalo će rado popiti koju sa većinom bogova.
Činjenica kojoj pomaže to što je Kupalov dvor zapravo spoj birtije i toplica.
Neki izvori kažu da među njegovim češćim gostima se ubrajaju i mračniji bogovi poput Črnjoboga ili Karasa.</text:p>
      <text:p text:style-name="Text_20_body">Ne postoji ništa statično oko Kupala, pa tako ni njegov prikaz.
Izgled, spol, izbor pića, sve su to samo alati za postizanje prave atmosfere.<text:line-break/>
Koji god oblik preuzeo, jedno je sigurno: Kupalo će uvijek izgledao kao zvjezda okupljanja.</text:p>
      <text:p text:style-name="Text_20_body">Većina onih koji slijede Kupala su jednostavni ljudi koji traže jednostavna zadovoljstva u životu.
Oni koji kuhaju i prodaju alkoholna pića često poštuju Kupala, kao i oni koji samo uživaj u pijenju.
Avanturisti koji žele promicati dobrotu često pronalaze osjećaj srodstva s božanstvom,
a njihovi ciljevi slobode i avanture odražavaju ciljeve boga (pijane) hrabrosti.<text:line-break/>
Sljedbenici Kupala koji su se posvetili kuhanju, destilaciji i izradi alkoholnih i čarobnih pića poznati su
kao meštari. Ovi talentirani i proslavljeni vjernici mogu destilirati čarolije u moćna pića,
poboljšati napitke i boritise s kriglom jednako učinkovito kao da je buzdovan.</text:p>
      <text:p text:style-name="Text_20_body">Svećeništvo se ne sastoji samo od clerica, već se među njih može ubrojiti i podosta druida i bardova.
U rijetkim slučajevima kada postoji bilo kakva struktura, crkva daje prednost labavoj hijerarhiji.
Tipično, svećenici su slobodni širiti ideale svoje vjere kako smatraju prikladnim;
oni su često barmeni, borci za slobodu ili avanturisti koji putuju sami ili kao dio grupe.
Pitanja ceremonije i visokog društva često se smatraju sekundarnim pitanjima za takve pojedince,
a svećenstvo to odražava ograničavajući svoju formalnu odjeću na jednostavnu smeđu tuniku ili vinsko crven
ogrtač sa simbolom Kupala. Mnogi članovi također uključuju vrč voljenog pića kao dio svoje formalne odjeće,
za sreću i iz praktičnosti.<text:line-break/>
Njegovi hramovi često služe kao birtije, toplice ili tvornice alkohola, a ne rijetko i sve troje.</text:p>
      <text:p text:style-name="Text_20_body">Prije nego što se okušaju u posebno teškom ili stresnom zadatku,
sljedbenici ovog boga često će proliti malo pića na tlo.<text:line-break/>
Naklonost ovog boga mogla bi biti prikazana kao otkrićem svježeg pića u nuždi,
dok njegovo nezadovoljstvo može dovesti do toga da sva pića postanu neobjašnjivo kisel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10:04</meta:creation-date>
    <dc:creator>Generated</dc:creator>
    <dc:date>2026-09-13T17::10:04</dc:date>
    <dc:language>en-US</dc:language>
    <meta:editing-cycles>1</meta:editing-cycles>
    <meta:editing-duration>PT0S</meta:editing-duration>
    <dc:title>hr:lore:bozanstva:kaos:kupalo</dc:title>
  </office:meta>
</office:document-meta>
</file>