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kaos:olidammar"/><text:bookmark-start text:name="__RefHeading___olidammar_1"/><text:bookmark-start text:name="olidammar"/>Olidammar<text:bookmark-end text:name="__RefHeading___olidammar_1"/><text:bookmark-end text:name="olidammar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Glazbe i promiskuiteta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Kaos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Silueta koja ovisno o kutu gledanja izgleda kao violina ili kao gola žena</text:p>
          </table:table-cell>
        </table:table-row>
      </table:table>
      <text:p text:style-name="Text_20_body">Olidammara uči svoje sljedbenike da izbjegavaju predvidljivost i rutinu, da uživaju u vinu, da uče glazbu,
da traže sreću, radost, zabavu i društvo drugih.
Olidammara savjetuje svojim vjernicima da cijene šale na tuđi, ali i svoj račun.
On također uči da su bijeda, umjerenost i ozbiljnost najveći otrovi za dušu.<text:line-break/>   </text:p>
      <text:p text:style-name="Text_20_body">Olidammar je na prijateljskim odnosima sa većinom bogova, ali najdraže društvo za smicalice su mu Veles i Kupalo.<text:line-break/>
Destruktivne bogove poput Nerulla ili Erythnula generalno izbjegava, osim kada ih namjerno uznemiruje.
Takvi bogovi koji narušavaju osobne slobode za Olidammara su neoprostivi.</text:p>
      <text:p text:style-name="Text_20_body">Različite melodije svih instrumenata koje se skladno spajaju u jednu rijeku zvukova koja vas obavija i nosi.
Za razliku od mnogih Bogova, ovaj Bog nema vizualnu reprezentaciju, već je samo auditorno biće.
Spominje se kako su svi u njegovoj blizini privlačniji.</text:p>
      <text:p text:style-name="Text_20_body">Olidammarova religija nema jedna jedinu svetu knjigu,
ali umjesto toga održava stotine međusobno proturječnih zbirki parabola i pjesama.
Svaki pokušaj kodificiranja ili pomirenja ovih tekstova je anatema za Olidammarino vjerovanje,
koje uči da kaos treba prihvatiti i da materijalne stvari imaju malu važnost ili intrinzičnu vrijednost.</text:p>
      <text:p text:style-name="Text_20_body">Svećenici Olidammare često imaju drugo zanimanje, kao što su vinogradari, zabavljači, ministranti,
glasnici ili majstori za sve u ruralnim područjima. Nose udobnu odjeću, preferiraju smeđu, zelenu i crnu.
Neki nose masku u obliku svetog simbola, dok drugi samo nose pečat ili amulet s crtežom simbola.<text:line-break/>
Pljačkaši hramova Olidammare elitni su kadar lopova, čije su sposobnosti dopunjene božanskom magijom.
Ovaj kult se specijalizira za pljačkanje hramova drugih vjera.
Njihov plijen obično nije materijalne vrijednosti, već simbolične.<text:line-break/>
Postati svećanik Olidammara na prvi se pogled čini jednostavno;
početna obuka čini se beskrajnim nizom slavlja i smicalica.
Međutim, kandidate zapravo pažljivo promatraju njihovi nadređeni, koji traže rijetku kombinaciju radosti,
nestašluka i vrckavosti.<text:line-break/> </text:p>
      <text:p text:style-name="Text_20_body">Mala svetišta Olidammara su češća od pravih hramova; mogu se naći bilo gdje, u pubovima, u lopovskim jazbinama, i u obliku hrpe kamenja uz ceste,
s uklesanim njegovim simbolom. Većina vjernika baci mali znak svog poštovanja kraj svetišta: nekoliko novčića, malo ukusne hrane ili šalicu vina.<text:line-break/>
Mnogi hramovi u Olidammari su preuređene gostionice ili taverne, dok su neki kazališta. Veći hramovi su skriveni, često unutar gradske kanalizacijske mreže, jer služe i kao skrovišta lopova.
Oni koji ih znaju mogu tamo kupiti ukradenu ili zabranjenu robu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16</meta:creation-date>
    <dc:creator>Generated</dc:creator>
    <dc:date>2026-09-13T15::27:16</dc:date>
    <dc:language>en-US</dc:language>
    <meta:editing-cycles>1</meta:editing-cycles>
    <meta:editing-duration>PT0S</meta:editing-duration>
    <dc:title>hr:lore:bozanstva:kaos:olidammar</dc:title>
  </office:meta>
</office:document-meta>
</file>