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kaos:tharizdun"/><text:bookmark-start text:name="__RefHeading___tharizdun_1"/><text:bookmark-start text:name="tharizdun"/>Tharizdun<text:bookmark-end text:name="__RefHeading___tharizdun_1"/><text:bookmark-end text:name="tharizdun"/></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Sijena i bezdanja</text:p>
          </table:table-cell>
        </table:table-row>
        <table:table-row>
          <table:table-cell office:value-type="string" table:style-name="tablecell">
            <text:p text:style-name="tablealignleft">Panteon:</text:p>
          </table:table-cell>
          <table:table-cell office:value-type="string" table:style-name="tablecell">
            <text:p text:style-name="tablealignleft">Kaos i Tama</text:p>
          </table:table-cell>
        </table:table-row>
        <table:table-row>
          <table:table-cell office:value-type="string" table:style-name="tablecell">
            <text:p text:style-name="tablealignleft">Simbol:</text:p>
          </table:table-cell>
          <table:table-cell office:value-type="string" table:style-name="tablecell">
            <text:p text:style-name="tablealignleft">Sunce prekriveno s tri mjeseca</text:p>
          </table:table-cell>
        </table:table-row>
      </table:table>
      <text:p text:style-name="Text_20_body">Gospodar kaosa svoje postojanje započeo je kao niži bog Tame no nevoljama koje je skrivao u okrilju mraka brzo je zaposjeo i sovju poziciju unutar Kaosa. Kroz razdoblja njegova moć je rasla a zbrka koja se deša u sijeni nije štedila niti druga Božanstva. Tjekom jednog odd svojih haranja upleo se i tako promjenio ishod Svantevidovog rata iz tog razloga je svantevid poslao doušnike da se pretvaraju kao Tharizdunovi podanici te da mu jave koji su mu idući gradovi na meniju kako bi mogao ih upozoriti. To nadmetanje traje još i danas.</text:p>
      <text:p text:style-name="Text_20_body">Prilikom mjenjanja primarnog panteona odlučio je svoju prisutnost u Tami osigurati tako što je manji dio sebe odvojio i ostavio da zapovjeda njegovim kraljevstvom tame. Time se rodio Bog Shar. No nazvati Shara njegovim sinom ili njime samim bilo bi krivo, više je odnos kao između inžinjera i njegove kreacije, nego oca i sina.</text:p>
      <text:p text:style-name="Text_20_body">Div epskih proporcija, sa četiri ruke i četiri noge. Tijelo mu je tamno do te razine da se teksture jedva vide na njoj. U samoj sredini tijela nalazi se gigantska crna rupa koja se nebi ni vidjela od svoje tmine da nema plamteći obruč oko sebe, a oko plamtećeg oruća slijeva se crna sluz sa ljubičasto, smeđe, plavim nijansama. Donje dvije ruke na sebi imaju polukružne opekline, a u jednoj od njih drži dvoglavu sjekiru. Gornji set ruku mu se nalazi više prema leđima i izgledaju na prvu samo ko sijene donjih ruku, no pomnijim promatranjem primječuje se da se nezavisno miću te da mijenjau svoj oblik. Na mjestu gdje bi se očekivala glava ne nalazi se apsolutno ništa, samo su lijevo i desno rame spojeni skupa.</text:p>
      <text:p text:style-name="Text_20_body">Pokraj njega se nalazi smotani divovski ljubičasti crv koj kada razjari usta se vide samo redovi zubiju i kosti nesretnika koje su Tharizdunovi demoni zaklali. Crv znan kao Abyss bio je Velesov dar u znak zahvalnosti što ga nije u potpunosti istrjebio iz svojeg panteona nakon njihova sukoba zbog neslane Velesove smicalice.</text:p>
      <text:p text:style-name="Text_20_body">U folkloru postoje brojne priće kako je nekoga progutao mrak i kako se sve loše stvari dešavaju nakon ponoći. Vjeruje se da na trostrukoj pomrčini sunca sam bog se supusti na Obliviscetur i izbriše cijele gradove. Prića se da je Solitude se jednom našao na njegovom meniju, no grad izgleda neoštećeno tako da nema dokaza za te mitove. Neke regije vjeruju da upravo provalija u njegovim prsima je poveznica ovog života sa onime nakon smrti.</text:p>
      <text:p text:style-name="Text_20_body">Nebrojeni demoni i zlonamjerne sijene podlježu naredbama ovoga broda zauzvrat za izlaz is smrti. Njegovi podanici podareni su brojnium močima od stvaranja toliko gustoga mraka da niti najoštriji od vilenjaka ne vide kroz njega, do sposobnosti oblikovanja same tame u oružje koje ne ostavlja nikakav tran na njihovoj žrtvi. Njegova hrana je komešanje, strah i panika koja nastaje nakon smaknuć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6:47</meta:creation-date>
    <dc:creator>Generated</dc:creator>
    <dc:date>2026-09-13T15::26:47</dc:date>
    <dc:language>en-US</dc:language>
    <meta:editing-cycles>1</meta:editing-cycles>
    <meta:editing-duration>PT0S</meta:editing-duration>
    <dc:title>hr:lore:bozanstva:kaos:tharizdun</dc:title>
  </office:meta>
</office:document-meta>
</file>