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kaos:vecna"/><text:bookmark-start text:name="__RefHeading___vecna_1"/><text:bookmark-start text:name="vecna"/>Vecna<text:bookmark-end text:name="__RefHeading___vecna_1"/><text:bookmark-end text:name="vecna"/></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Kletvi i podvala</text:p>
          </table:table-cell>
        </table:table-row>
        <table:table-row>
          <table:table-cell office:value-type="string" table:style-name="tablecell">
            <text:p text:style-name="tablealignleft">Panteon:</text:p>
          </table:table-cell>
          <table:table-cell office:value-type="string" table:style-name="tablecell">
            <text:p text:style-name="tablealignleft"> Kaos i Znanje</text:p>
          </table:table-cell>
        </table:table-row>
        <table:table-row>
          <table:table-cell office:value-type="string" table:style-name="tablecell">
            <text:p text:style-name="tablealignleft">Simbol:</text:p>
          </table:table-cell>
          <table:table-cell office:value-type="string" table:style-name="tablecell">
            <text:p text:style-name="tablealignleft"> Kosturska ruka koja se rukuje s ljudskom</text:p>
          </table:table-cell>
        </table:table-row>
      </table:table>
      <text:p text:style-name="Text_20_body">Vecna je možda uistinu unikatno biće.
Rođen kao smrtnik, uzdignut kao nemmrtvi lich te pretvoren u božanstvo -
Vecna je dokazao moć znanja kao i vlastitu čistu snagu volje.</text:p>
      <text:p text:style-name="Text_20_body">Rođen kao smrtnik nepoznate rase na nepoznatom planetu, Vecna je postao glavni svećanik lokalne crkve Morane.
To ga nije spasilo straha od smrti,
dapače Moranino ništavilo ga je čak samo još više plašilo što mu je ona više produživala život.<text:line-break/>
Potaknut svojim strahom, Vecna kreće tražiti način kako prevariti svoju božicu.
Vecna odbacuje svoju službu i kreće u kreiranje masovnog kraljevstva.
Prevariti najstariju božicu zahtjeva mnogo resursa te u tu svrhu kreće sa kreiranjem svoje vojske.
svi njegovi podanici pretvoreni su u vojsku nemrtvih, dok su mnogu drugi pretvoreni u demone u njegovoj službi.<text:line-break/>
Morana nije tolerirala takvu uvredu njenom panteonu i službi te odlučila osobno dokrajčiti Vecnu.
Ono što nije znala je da je Vecna planirao umrijeti. <text:line-break/>
Ritual pretvorbe u licha je tajna te je različit za svakog.
Ono što je uvijek zajedničko je smrt. Čarobnjak mora umrijeti kako bi postao besmrtan.<text:line-break/>
Vecna je dodatno pokazao da slava i gradioznost smrti direktno utječe na moć licha.
Smrt od ruke najstarije božice dala je Vecni možda čak i najslavniju smrt. <text:line-break/>
Vecna je ustao iz smrti kao najmoćniji lich u povijesti.
Njegova moć se već tada bližila božanskoj te s dovoljno vremena našao je
način kako da postane pravi bog kroz vlastitu moć.
Što je zaustavilo Moranu da ga uništi kada se vratio kao lich ili nakon što je postao bog, nije poznato.</text:p>
      <text:p text:style-name="Text_20_body">Vecna ​​se obično prikazuje kao humanoidni lich kojem nedostaju lijeva ruka i oko.
Ponekad je prikazan s uvelim, mumificiranim mesom; drugi put je prikazan kao biće od gole kosti,
bez preostalog traga kože. U nekim starim skicama prikazan je djlomično proziran, kao duh.
Neovisno koje nemrtvo biće je u pitanju, uvijek je prikazan sa plementim i bogatim detaljima,
aludirajući na njegovu kraljevsku prošlost.</text:p>
      <text:p text:style-name="Text_20_body">Kult Vecne djeluje u tajnosti veći dio lichovog postojanja i bio je dodatno ohrabren nakon njegovog
uzdizanja do božanstva. Oni su potpuno zla skupina koja nove članove dovodi ucjenom i prisilom.
Poput svog boga, ovi zlonamjerni svećenici nastojaju otkriti izgubljene tajne kroz snove i gatanje
te iskoristiti ih kako bi akumulirali moć i stekli kontrolu nad drugima.</text:p>
      <text:p text:style-name="Text_20_body">Postoje glasine da je Vecnino kraljevstvo bilo bazirano upravo u Solitudeu
te da je Morana sravnila taj grad dok ga je ubijala.
Koliko god zabavna takva priča bila, nema dokaza za tako neš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28</meta:creation-date>
    <dc:creator>Generated</dc:creator>
    <dc:date>2026-09-13T15::25:28</dc:date>
    <dc:language>en-US</dc:language>
    <meta:editing-cycles>1</meta:editing-cycles>
    <meta:editing-duration>PT0S</meta:editing-duration>
    <dc:title>hr:lore:bozanstva:kaos:vecna</dc:title>
  </office:meta>
</office:document-meta>
</file>