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oluja"/><text:bookmark-start text:name="__RefHeading___oluja_1"/><text:bookmark-start text:name="oluja"/>Oluja<text:bookmark-end text:name="__RefHeading___oluja_1"/><text:bookmark-end text:name="oluj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oluja:talos" text:style-name="Internet_20_link" text:visited-style-name="Visited_20_Internet_20_Link">Talos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Uništavajućih jesenskih oluja te hladni zimski vjetrovi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Oko oluje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oluja:perun" text:style-name="Internet_20_link" text:visited-style-name="Visited_20_Internet_20_Link">Perun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Grmljavine i nevremena koja traju tjednima bez prestank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, Kaos i Arkan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njska glava sa ptičjim krilima 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oluja:pagod" text:style-name="Internet_20_link" text:visited-style-name="Visited_20_Internet_20_Link">Pagod</text:a></text:span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Mirni proljetni povjetarac i tople ljetne never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unce sa udubinom u obliku Talosovog simbol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oluja:osprem" text:style-name="Internet_20_link" text:visited-style-name="Visited_20_Internet_20_Link">Osprem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Morskih struja i nemani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Oko sa vodoravnom zijenicom 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priroda:procan" text:style-name="Internet_20_link" text:visited-style-name="Visited_20_Internet_20_Link">Procan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Zračnih životinja i pomorskih vjetrova    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 i Olu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Galeb koji nosi kompas  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08</meta:creation-date>
    <dc:creator>Generated</dc:creator>
    <dc:date>2026-09-13T15::25:08</dc:date>
    <dc:language>en-US</dc:language>
    <meta:editing-cycles>1</meta:editing-cycles>
    <meta:editing-duration>PT0S</meta:editing-duration>
    <dc:title>hr:lore:bozanstva:oluja</dc:title>
  </office:meta>
</office:document-meta>
</file>