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oluja:osprem"/><text:bookmark-start text:name="__RefHeading___osprem_1"/><text:bookmark-start text:name="osprem"/>Osprem<text:bookmark-end text:name="__RefHeading___osprem_1"/><text:bookmark-end text:name="osprem"/></text:h>
      <table:table table:style-name="Table">
        <table:table-column/>
        <table:table-column/>
        <table:table-row>
          <table:table-cell office:value-type="string" table:style-name="tablecell">
            <text:p text:style-name="tablealignleft">Bog:</text:p>
          </table:table-cell>
          <table:table-cell office:value-type="string" table:style-name="tablecell">
            <text:p text:style-name="tablealignleft"> Morskih struja i nemani</text:p>
          </table:table-cell>
        </table:table-row>
        <table:table-row>
          <table:table-cell office:value-type="string" table:style-name="tablecell">
            <text:p text:style-name="tablealignleft">Panteon:</text:p>
          </table:table-cell>
          <table:table-cell office:value-type="string" table:style-name="tablecell">
            <text:p text:style-name="tablealignleft"> Oluja</text:p>
          </table:table-cell>
        </table:table-row>
        <table:table-row>
          <table:table-cell office:value-type="string" table:style-name="tablecell">
            <text:p text:style-name="tablealignleft">Simbol:</text:p>
          </table:table-cell>
          <table:table-cell office:value-type="string" table:style-name="tablecell">
            <text:p text:style-name="tablealignleft"> Oko sa vodoravnom zijenicom</text:p>
          </table:table-cell>
        </table:table-row>
        <table:table-row>
          <table:table-cell office:value-type="string" table:style-name="tablecell">
            <text:p text:style-name="tablealignleft">Aspekt:</text:p>
          </table:table-cell>
          <table:table-cell office:value-type="string" table:style-name="tablecell">
            <text:p text:style-name="tablealignleft"> Dust, Air, Water, Luck</text:p>
          </table:table-cell>
        </table:table-row>
      </table:table>
      <text:p text:style-name="Text_20_body">Bog pomoraca i svega onog čega se oni boje. Milost Osprema je ono što osigurava siguran put putnicima ili siguran plijen nebrojenim lovcima pod valovima. To jest Milost Osprema ili puka sreća putnika.</text:p>
      <text:p text:style-name="Text_20_body">Osprem obično preferira izolaciju - od drugih bića, ali i bogova. <text:line-break/>
Kada i potraži društvo to je obično nekog od bogova prirode poput Velesa ili Melore, ali postoji i određeno međusobno razumijevanje s Boccobom.</text:p>
      <text:p text:style-name="Text_20_body">Biće nalik na morsku ražu no nemjerljivo veće. Tijelo mu je u obliku romboida, a promjer krila mu je preko trideset metara. Rep mu je duplo dulji nego cijelo tjelo, na na njegovom kraju nalai se romboidni šiljak. Svijetlo sivo plava koža mu je prepuna tetovaža koje pričaju ljudima nepoznatu priču. Oko samoga Boga neprestani je povjetarac, a zrak nenadano mjenja gustoću. </text:p>
      <text:p text:style-name="Text_20_body">U folkloru spominje se kao moćna zvijer čiji lepet krila kreira vjetar na pučini, a nad kompnom velike pješćane oluje.<text:line-break/>
Kao boga morskih struja štovalo ga se još od doba kada ljudi su ovisili isključivo o strujama jer nisu još poznavali jedra.<text:line-break/>
Postoji mit o tome da je on otac prvog krakkena.   </text:p>
      <text:p text:style-name="Text_20_body">Njegovi podanaci mole mu se za sigurna putovanja, ali i sreću u životu. Poznati s kao vrlo hrabri, jer dobro znaju da ima puno strašnijih stvari negdje pod morem.
Također su znani kao veliki kockari. U igrama na sreću kao i načinu života - mnogi kapetani koji se mole Ospremu redovito plove kroz oluje za malo dodatne zaraze.</text:p>
      <text:p text:style-name="Text_20_body">Postoje glasine da su Osprem i Melora više nego samo prijatelji. Plodovi bilo kakve unije njih dvoje su nepoznati, ali u nekim krajevima se vjeruju da su sve veće morske nemani upravo njihova djeca. Drugi kažu da se one njihove obične kreacije, a ne djeca.<text:line-break/>
Kolko je istine u svemu tome, samo njih dvoje znaj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8:18</meta:creation-date>
    <dc:creator>Generated</dc:creator>
    <dc:date>2026-09-13T14::28:18</dc:date>
    <dc:language>en-US</dc:language>
    <meta:editing-cycles>1</meta:editing-cycles>
    <meta:editing-duration>PT0S</meta:editing-duration>
    <dc:title>hr:lore:bozanstva:oluja:osprem</dc:title>
  </office:meta>
</office:document-meta>
</file>