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oluja:perun"/><text:bookmark-start text:name="__RefHeading___perun_1"/><text:bookmark-start text:name="perun"/>Perun<text:bookmark-end text:name="__RefHeading___perun_1"/><text:bookmark-end text:name="peru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Grmljavine i nevremena koja traju tjednima bez prestanka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Oluja, Kaos i Arkana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Konjska glava sa ptičjim krilima</text:p>
          </table:table-cell>
        </table:table-row>
        <table:table-row>
          <table:table-cell office:value-type="string" table:style-name="tablecell">
            <text:p text:style-name="tablealignleft">Domene:</text:p>
          </table:table-cell>
          <table:table-cell office:value-type="string" table:style-name="tablecell">
            <text:p text:style-name="tablealignleft">Lightning, Air, Change, Magic</text:p>
          </table:table-cell>
        </table:table-row>
      </table:table>
      <text:p text:style-name="Text_20_body">“Gromovnik”, “Udarač”, “Onaj na planini”. Perun ima mnoge nadimke upravo zato jer se mnogi boje ga zvati imenom da ga ne prizovu. Njegove oluje su legendarne čak i u panteonu Oluja te poznate su po tome da mogu trajati danima. <text:line-break/>
Određeni spisi tvrde da na planetu zraka postoji Perunova oluja koja razara već stoljećima - nastala kada je Perun htio kazniti nekog džina.</text:p>
      <text:p text:style-name="Text_20_body">Iako je jedan od mlađih Bogova izuzetno je snažan te je drugi najjači bog panteona Oluje. Za njegovim postojanjem ima tragova tek unazad nekoliko tisuća godina. U Božanski panteon je stupio nakon smrti starog Boga Gromovnika čije ime nerijetko svojata. Nije poznato u kakvom je odnosu zapravo Perun s orginalnim Gromovnikom. <text:line-break/>
Perun ima nelagodan odnos s Talosom uzrokovane natjecanjem za vodstvo panteona te time što je Perun zamjenio Talosa u određenim kulturama.</text:p>
      <text:p text:style-name="Text_20_body">Izgleda poput pegaza načinjenog od isprepletenih oblaka i munja. Boja njegovog tijela ovisi o samom rapoloženju. Ukoliko je smiren i dobre volje biti će snježno bijeli sa svijetlo žutim iskrama koje veselo skakuću u njegovoj grivi. Ukoliko je ljut biti će crne boje sa gotovo narančastim neprekinutim lukovima naboja po cijelome tijelu.</text:p>
      <text:p text:style-name="Text_20_body">Kako je još mlad i u naponu snage nerijetko se spušta na Obliviscetur među podanike, u svoja svetišta. Snagu crpi iz vjere ljudi i molitvi za poštedu.
Njegovi podanici su nepredvidljivi čarobnjaci koji vladaju munjama i vjetrom, a rijeđe se zna pronaći i pokoji druid. Zauzvrat za svoju vjernost Perun im daje snagu i pruža im siguran prolaz i kroz najveće oluje.</text:p>
      <text:p text:style-name="Text_20_body">U mitologiji se jedino spominje na Black Sand Islesima pod imenom Reinar. Još nije ustanovljeno je li to uistinu mit o njemu ili o njegovom pretku Gromovniku. Njihove legende pričaju da na mjestima gdje udari grom Reinara vječno će se osjećati toplina.</text:p>
      <text:p text:style-name="Text_20_body">Perun posjeduje ljubimca u obliku velike koze koja može letjeti zvane Iris. Peruna se često može vidjeti kako putuje u kočiji koju vuče upravo ona. Nije poznato kakve koristi ima od takvog prijevoznog sredstva naspram jednostavne teleportacije, ali po svemu sudeći Perunu je takav transport jednostavno zanimljivij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22</meta:creation-date>
    <dc:creator>Generated</dc:creator>
    <dc:date>2026-09-13T15::26:22</dc:date>
    <dc:language>en-US</dc:language>
    <meta:editing-cycles>1</meta:editing-cycles>
    <meta:editing-duration>PT0S</meta:editing-duration>
    <dc:title>hr:lore:bozanstva:oluja:perun</dc:title>
  </office:meta>
</office:document-meta>
</file>