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row>
          <table:table-cell office:value-type="string" table:style-name="tablecell">
            <text:h text:style-name="Heading_20_1" text:outline-level="1"><text:bookmark text:name="hr:lore:bozanstva:popis"/><text:bookmark-start text:name="__RefHeading___domene_1"/><text:bookmark-start text:name="domene"/>Domene<text:bookmark-end text:name="__RefHeading___domene_1"/><text:bookmark-end text:name="domene"/></text:h>
            <text:p text:style-name="Text_20_body"><text:a xlink:type="simple" xlink:href="http://rumwiki.duckdns.org/doku.php?id=hr:lore:bozanstva:arkana" text:style-name="Internet_20_link" text:visited-style-name="Visited_20_Internet_20_Link">Arkana</text:a></text:p>
            <text:p text:style-name="Text_20_body"><text:a xlink:type="simple" xlink:href="http://rumwiki.duckdns.org/doku.php?id=hr:lore:bozanstva:kaos" text:style-name="Internet_20_link" text:visited-style-name="Visited_20_Internet_20_Link">Kaos</text:a></text:p>
            <text:p text:style-name="Text_20_body"><text:a xlink:type="simple" xlink:href="http://rumwiki.duckdns.org/doku.php?id=hr:lore:bozanstva:oluja" text:style-name="Internet_20_link" text:visited-style-name="Visited_20_Internet_20_Link">Oluja</text:a></text:p>
            <text:p text:style-name="Text_20_body"><text:a xlink:type="simple" xlink:href="http://rumwiki.duckdns.org/doku.php?id=hr:lore:bozanstva:priroda" text:style-name="Internet_20_link" text:visited-style-name="Visited_20_Internet_20_Link">Priroda</text:a></text:p>
            <text:p text:style-name="Text_20_body"><text:a xlink:type="simple" xlink:href="http://rumwiki.duckdns.org/doku.php?id=hr:lore:bozanstva:rad" text:style-name="Internet_20_link" text:visited-style-name="Visited_20_Internet_20_Link">Rad</text:a></text:p>
            <text:p text:style-name="Text_20_body"><text:a xlink:type="simple" xlink:href="http://rumwiki.duckdns.org/doku.php?id=hr:lore:bozanstva:rat" text:style-name="Internet_20_link" text:visited-style-name="Visited_20_Internet_20_Link">Rat</text:a></text:p>
            <text:p text:style-name="Text_20_body"><text:a xlink:type="simple" xlink:href="http://rumwiki.duckdns.org/doku.php?id=hr:lore:bozanstva:red" text:style-name="Internet_20_link" text:visited-style-name="Visited_20_Internet_20_Link">Red</text:a></text:p>
            <text:p text:style-name="Text_20_body"><text:a xlink:type="simple" xlink:href="http://rumwiki.duckdns.org/doku.php?id=hr:lore:bozanstva:smrt" text:style-name="Internet_20_link" text:visited-style-name="Visited_20_Internet_20_Link">Smrt</text:a></text:p>
            <text:p text:style-name="Text_20_body"><text:a xlink:type="simple" xlink:href="http://rumwiki.duckdns.org/doku.php?id=hr:lore:bozanstva:svijetlo" text:style-name="Internet_20_link" text:visited-style-name="Visited_20_Internet_20_Link">Svijetlo</text:a></text:p>
            <text:p text:style-name="Text_20_body"><text:a xlink:type="simple" xlink:href="http://rumwiki.duckdns.org/doku.php?id=hr:lore:bozanstva:tama" text:style-name="Internet_20_link" text:visited-style-name="Visited_20_Internet_20_Link">Tama</text:a></text:p>
            <text:p text:style-name="Text_20_body"><text:a xlink:type="simple" xlink:href="http://rumwiki.duckdns.org/doku.php?id=hr:lore:bozanstva:znanje" text:style-name="Internet_20_link" text:visited-style-name="Visited_20_Internet_20_Link">Znanje</text:a></text:p>
            <text:p text:style-name="Text_20_body"><text:a xlink:type="simple" xlink:href="http://rumwiki.duckdns.org/doku.php?id=hr:lore:bozanstva:zivot" text:style-name="Internet_20_link" text:visited-style-name="Visited_20_Internet_20_Link">Život</text:a></text:p>
          </table:table-cell>
          <text:h text:style-name="Heading_20_1" text:outline-level="1"><text:bookmark-start text:name="__RefHeading___aspekti_2"/><text:bookmark-start text:name="aspekti"/>Aspekti<text:bookmark-end text:name="__RefHeading___aspekti_2"/><text:bookmark-end text:name="aspekti"/></text:h>
          <text:p text:style-name="Text_20_body"><text:a xlink:type="simple" xlink:href="http://rumwiki.duckdns.org/doku.php?id=hr:lore:bozanstva:aspekti" text:style-name="Internet_20_link" text:visited-style-name="Visited_20_Internet_20_Link">Tablica</text:a></text:p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5:10</meta:creation-date>
    <dc:creator>Generated</dc:creator>
    <dc:date>2026-09-13T15::25:10</dc:date>
    <dc:language>en-US</dc:language>
    <meta:editing-cycles>1</meta:editing-cycles>
    <meta:editing-duration>PT0S</meta:editing-duration>
    <dc:title>hr:lore:bozanstva:popis</dc:title>
  </office:meta>
</office:document-meta>
</file>