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beory"/><text:bookmark-start text:name="__RefHeading___beory_1"/><text:bookmark-start text:name="beory"/>Beory<text:bookmark-end text:name="__RefHeading___beory_1"/><text:bookmark-end text:name="beory"/></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Agrokulture, kiše i divljine</text:p>
          </table:table-cell>
        </table:table-row>
        <table:table-row>
          <table:table-cell office:value-type="string" table:style-name="tablecell">
            <text:p text:style-name="tablealignleft">Panteon:</text:p>
          </table:table-cell>
          <table:table-cell office:value-type="string" table:style-name="tablecell">
            <text:p text:style-name="tablealignleft"> Priroda</text:p>
          </table:table-cell>
        </table:table-row>
        <table:table-row>
          <table:table-cell office:value-type="string" table:style-name="tablecell">
            <text:p text:style-name="tablealignleft">Simbol:</text:p>
          </table:table-cell>
          <table:table-cell office:value-type="string" table:style-name="tablecell">
            <text:p text:style-name="tablealignleft"> Zlatni novčić sa njenim likom</text:p>
          </table:table-cell>
        </table:table-row>
        <table:table-row>
          <table:table-cell office:value-type="string" table:style-name="tablecell">
            <text:p text:style-name="tablealignleft">Aspekti</text:p>
          </table:table-cell>
          <table:table-cell office:value-type="string" table:style-name="tablecell">
            <text:p text:style-name="tablealignleft"> Earth, Indulgence, Nature, Wealth </text:p>
          </table:table-cell>
        </table:table-row>
      </table:table>
      <text:p text:style-name="Text_20_body">Ona nadahnjuje svako živo biće da raste, njeguje ga blagoslovljenom kišom i tješi ga kada je vrijeme smrti.
Katastrofe koje uzrokuju široka razaranja za nju su agonija.
Prema njezinim sljedbenicima, sva živa bića i biljke su njezina djeca i ona ih njeguje bez razlike na rasu i moral.
Alternativno, postupci pojedinaca nemaju nikakve posljedice osim ako prijete prirodi.</text:p>
      <text:p text:style-name="Text_20_body">Izgleda poput malo grbave ljudske starice sa drvenim štapom i u zlatnom ogrtaču.
Kuda njen ogrtač prođe priroda se probudi.
Vječno ju prati mnoštvo životinja kojima daje jesti.
Bijelo siva kosa spušta joj se niz lice na kojem raste mahovina. Tamnije je puti kože i zelenih očiju.</text:p>
      <text:p text:style-name="Text_20_body">Beory je daleka božica, čak i od svog svećenstva, i malo je toga brine osim sudbine i prosperiteta cijelog
svijeta. Također je udaljena od drugih božanstava, čak i onih koji dijele sličan interes,
i moguće je da njezina povezanost s drugim planetima zauzima njezinu pozornost.</text:p>
      <text:p text:style-name="Text_20_body">Njen opis prema Pakijanu:</text:p>
      <text:p text:style-name="Text_20_body">„Ah Zlatna dama, iz raznih pjevanja i knjiga opisana je kao mlađa žena tanke figure i predivne duge
zlatne kose uvijek prigodno odjevena. Neke slike prikazuju ju u društvu 2 zlatna lava koji spavaju uz njene noge. Oni rijetki koji tvrde da su vidjeli avatara naše Gospe od zlata kažu da nosi predivnu haljinu tkanu od plemenitih metala ispoliranih do perfekcije i razne vrste dragog kamenja krase njen lik. Oko struka joj se protežu zlatne vrpce koje služe kao pojas, a njezin plašt izgleda kao mreža zlatnika. Hrabri koji su se usudili pogledati joj u oči kažu da nisu vidjeli zjenice već samo zlatni sjaj koji prekriva cijelu bjeloočnicu…“ tako bi znao meni pričati Tranorin o Beory, prijateljici trgovaca ili kak bi je ja zvao Zlatna teta.. bio sam maleni firbolg tada. </text:p>
      <text:p text:style-name="Text_20_body">„A daj Tranorin te priče o Zlatnoj teti su dosadne, pričaj mi opet kak je bila u zatočeništvu čike
Ao-a 12 godina i onda pum paf njeni podanici dolaze i spašavaju ju.“ ,
Tranorin se uvijek nasmijao i rado ispričao tu priču. Također je spominjao da je Zlatna teta znala svojim
najodanijim podanicima u teškim razdobljima života znala poslati razna bića, obično zlatne boje, npr.
mačke, lavove, konje, sokolove i sl.  No što sam najviše zapamtio o njoj je njena neiscrpiva energija i želja
za moći ( većinom novac ), uvijek je bila spremna za dogovor, muljažu ili dobru staru trampu dobara.
Hmm, vjerojatno me ona dovela do Broza, Geneza i Frana te osnutka Munjevitih lisica..
možda da smo se nazvali Zlatne lisice ne bi se desilo sranje koje je.. ah šta se može život je čupav i
dlakav ( ja bi znao ).  </text:p>
      <text:p text:style-name="Text_20_body">Dobio sam dojam da je možda malo egoistična jer joj je simbol zlatni novčić s njenim likom ali kako sam
sazrio shvatio sam kvragu tko ne bi to htio imati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55</meta:creation-date>
    <dc:creator>Generated</dc:creator>
    <dc:date>2026-09-13T14::26:55</dc:date>
    <dc:language>en-US</dc:language>
    <meta:editing-cycles>1</meta:editing-cycles>
    <meta:editing-duration>PT0S</meta:editing-duration>
    <dc:title>hr:lore:bozanstva:priroda:beory</dc:title>
  </office:meta>
</office:document-meta>
</file>