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priroda:melora"/><text:bookmark-start text:name="__RefHeading___melora_1"/><text:bookmark-start text:name="melora"/>Melora<text:bookmark-end text:name="__RefHeading___melora_1"/><text:bookmark-end text:name="melora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žica:</text:p>
          </table:table-cell>
          <table:table-cell office:value-type="string" table:style-name="tablecell">
            <text:p text:style-name="tablealignleft">Morske faune i flore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Priroda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Školjka na valu</text:p>
          </table:table-cell>
        </table:table-row>
      </table:table>
      <text:p text:style-name="Text_20_body">Božica mora i morskih životinja. Iako najslabije božanstvo domene prirode, specijalizirala se za dio prirode gdje nema puno konkurencije što joj osigurava određeno poštovanje. Nekoć bila je puno više štovana od strane pomoraca i ribara, ali to se promijenilo od kada je Procan postao bog Prirode.</text:p>
      <text:p text:style-name="Text_20_body">Ova božica najpoznatija je po svojoj prevrtljivosti i kaotičnosti. Mnoge ljubavne afere kroz godine učinile su je glavnom točkom požude, žaljenja, ali i bijesa, bar u ovoj domeni. Meloru takvo stanje čini ne dira, usprkos mnogim posljedicama; Bile te posljedice bitke bogova oko nje ili jednostavno ne planirano kreiranje novih bogova.</text:p>
      <text:p text:style-name="Text_20_body">Ljubičasto roza hobotnica sa krvavo crvenim koraljima koji rastu po cijelom tijelu. Općenito joj je skoro cijela koža prekrivena morskim životom poput moruzgvi, morske salate i ostalih morskih organizama. Na licu joj se nalazi mnoštvo malih crnih očiju, a na leđima ima puževu kućicu punu oštrih šiljaka. </text:p>
      <text:p text:style-name="Text_20_body">U mitologiji često se spominje uz bogove kaosa kao izvor nestašnih problema koje nastaju na junakovu putovanju. Također često se spominje u mitovima o međubožanskim odnosima bilo zbog svojih afera ili zbog pomaganja sa Velesovim spačkama koje su joj urnebesno smiješne - dokle god nisu u vezi nje.</text:p>
      <text:p text:style-name="Text_20_body">Molitve Melori često prođu ne uslišane. S druge strane određeni njeni favoriti mogu dobiti i previše pažnje - sve dok joj ne dojade. Ipak, molitve za mirno more, obilnu ribu i sigurnu plovidbu i dalje redovito joj stižu, iako ne kao nekada. Činjenica koja joj sigurno smeta iako to poriče.</text:p>
      <text:p text:style-name="Text_20_body">Iako vrla kaotična, Melora nije božica kaosa. Njen “kaos” nije ništa više nego utjelovljenje prirodne nepredvidivosti mora. Njen bijes je ciklusan, kao i njen spokoj. Postoje znanstvenici koji dublje proučavaju te cikluse pokušavaju ju predvidjeti i bolje razumjeti, ali iz nekog razlika njihova pažnja i trud ju ne hra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07</meta:creation-date>
    <dc:creator>Generated</dc:creator>
    <dc:date>2026-09-13T14::28:07</dc:date>
    <dc:language>en-US</dc:language>
    <meta:editing-cycles>1</meta:editing-cycles>
    <meta:editing-duration>PT0S</meta:editing-duration>
    <dc:title>hr:lore:bozanstva:priroda:melora</dc:title>
  </office:meta>
</office:document-meta>
</file>