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priroda:waukeen"/><text:bookmark-start text:name="__RefHeading___waukeen_1"/><text:bookmark-start text:name="waukeen"/>Waukeen<text:bookmark-end text:name="__RefHeading___waukeen_1"/><text:bookmark-end text:name="waukeen"/></text:h>
      <table:table table:style-name="Table">
        <table:table-column/>
        <table:table-column/>
        <table:table-row>
          <table:table-cell office:value-type="string" table:style-name="tablecell">
            <text:p text:style-name="tablealignleft">Božica:</text:p>
          </table:table-cell>
          <table:table-cell office:value-type="string" table:style-name="tablecell">
            <text:p text:style-name="tablealignleft">Lova, doma i zajednice</text:p>
          </table:table-cell>
        </table:table-row>
        <table:table-row>
          <table:table-cell office:value-type="string" table:style-name="tablecell">
            <text:p text:style-name="tablealignleft">Panteon:</text:p>
          </table:table-cell>
          <table:table-cell office:value-type="string" table:style-name="tablecell">
            <text:p text:style-name="tablealignleft">Priroda i Smrt</text:p>
          </table:table-cell>
        </table:table-row>
        <table:table-row>
          <table:table-cell office:value-type="string" table:style-name="tablecell">
            <text:p text:style-name="tablealignleft">Simbol:</text:p>
          </table:table-cell>
          <table:table-cell office:value-type="string" table:style-name="tablecell">
            <text:p text:style-name="tablealignleft"> Strijela napeta u luku napravljenog od jelenjih rogova</text:p>
          </table:table-cell>
        </table:table-row>
      </table:table>
      <text:p text:style-name="Text_20_body">Božica jednostavnijih užitaka u životu te obitelji. Bila ta obitelj vezana krvlju, prijateljstvom ili označava širu zajednicu.<text:line-break/>
Njeno štovanje kreće u vrijeme kada je čovječanstvo prvi put krenulo u iskorištavanje divljine i ovladavanje prirodom. Legende tvrde da je sama Waukeen izradila prvi luk i poklonila ga ljudima, dar da im pomogne u svladavanju izazova svijeta.</text:p>
      <text:p text:style-name="Text_20_body">Waukeen uči svoje sljedbenike da prihvate tradicionalne i jednostavnije načine života, oslobođene ograničenja moderne civilizacije. To je osobina koja često rezultira određenim neslaganjem s progresivnijim božanstvima, bili oni bogovi rada ili bogatstva.
Također postoji određeno neprijateljstvo između Waukeen i Pikutika. Iako su oboje bogovi smrti, Pikutik preferira svoju prirodu nemrtvu.</text:p>
      <text:p text:style-name="Text_20_body">Izgleda poput cnog jelena ali sa elegantnim srnećim tijelom, i izuzetno bijelim rogovima. Po rogovima i leđima rastu joj bršljani i mahovina, a mišićna masa podsjeća na korjenje drveća. Na krajevima blještavo bijelih rogova raste nježno plavo cvijeće sa crvenim srcem.</text:p>
      <text:p text:style-name="Text_20_body">Stvorenja koja Waukeen visoko cijeni uključuju losove, jelene i druge kopitare. <text:line-break/>
Oni koji ugode Erastilu često su nagrađeni povećanim prinosima, kako na farmi tako i u polju. Zasluženje njegove nemilosti može dovesti do oštećenih ili uništenih usjeva i lošeg lova. <text:line-break/>
Rogata mudrost je knjiga služi kao vodič i molitvenik za sljedbenike Waukeen; uključuje informacije o jačanju obitelji te vještina zemljoradnje, preživljavanja u divljini i lova.</text:p>
      <text:p text:style-name="Text_20_body">Waukeen uči svoje sljedbenike da prihvate tradiciju i stare običaje. Mnogi njeni vjernici nikada čak i ne uđu u grad, ako ne moraju. <text:line-break/>
Članovi svećanstva aktivni su u svojim zajednicama, predvodeći primjerom i služeći u različitim svojstvima prema potrebi onih koji žive oko njih. Svečana odjeća svećenstva je jednostavna kako bi odražavala ukus njihovog božanstva; jednostavan ogrtač od krzna ili kože, obično popraćen svetim simbolom spaljenim u kožu ili nošen kao dio drvene kopče.<text:line-break/>
Mjesta posvećena njoj jednostavna su stvar, čak i na civiliziranijim mjestima. Svetišta su obično ništa više od brvnare ili sjenice koja služi zajednici svojih vjernika. Baš kao što naglašava jednostavne stvari u životu, njena svetišta usmjerena su na pružanje praktičnijih potreba njenih sljedbenika. Ceremonija i formalnost često se napuštaju na takvim mjestima, koja umjesto toga služe jednostavno kao mjesto za molitvu ili spavanje.</text:p>
      <text:p text:style-name="Text_20_body">Waukeen posjeduje mnoge “poslanike”. Uglavnom životinje kojima je podarila razum i moći nad prirodom.<text:line-break/></text:p>
      <text:list text:style-name="List_20_1" text:continue-numbering="false">
        <text:list-item>
          <text:p text:style-name="List_20_1_Content_First"> Njen miljenik je Erastil. On je divovski bijeli jelen sa granama umjesto rogova, mahovinom na očima te lijanama omotanim oko njegovih nogu. Erastil je upravitelj njenog dvora dok ona nije tamo.  </text:p>
        </text:list-item>
        <text:list-item>
          <text:p text:style-name="List_20_1_Content"> Arangi, legendarna kobila boje rubina koja razumije sve jezike, ali ne može pričati. Ona se brine za sve njene potrebe transporta i prijevoza.</text:p>
        </text:list-item>
        <text:list-item>
          <text:p text:style-name="List_20_1_Content"> Crnorepi, divovski orao s mogućnosti preobrazbe u druge životinje ili ljude. On je njen lovac i kuhar.</text:p>
        </text:list-item>
        <text:list-item>
          <text:p text:style-name="List_20_1_Content"> Aroden, njen plemeniti vepar koji joj služi kao pismonoša.</text:p>
        </text:list-item>
        <text:list-item>
          <text:p text:style-name="List_20_1_Content_Last"> Plamenkora, naprasita entica izrazite snage s obzirom na svoju mladost. Ona je njen zaštitnik na Oblivisceturu.</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20:42</meta:creation-date>
    <dc:creator>Generated</dc:creator>
    <dc:date>2026-09-13T16::20:42</dc:date>
    <dc:language>en-US</dc:language>
    <meta:editing-cycles>1</meta:editing-cycles>
    <meta:editing-duration>PT0S</meta:editing-duration>
    <dc:title>hr:lore:bozanstva:priroda:waukeen</dc:title>
  </office:meta>
</office:document-meta>
</file>