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rad"/><text:bookmark-start text:name="__RefHeading___rad_1"/><text:bookmark-start text:name="rad"/>Rad<text:bookmark-end text:name="__RefHeading___rad_1"/><text:bookmark-end text:name="rad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d:kurtulmak" text:style-name="Internet_20_link" text:visited-style-name="Visited_20_Internet_20_Link">Kurtulmak</text:a></text:span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Zamki, rudarenja i preživljavanj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ad i Rat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lje u krugu run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d:slava" text:style-name="Internet_20_link" text:visited-style-name="Visited_20_Internet_20_Link">Slava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Promaknuća i oslobađanja 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ad i Rat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zlatna ili srebrna zvijezda (20 na više krakova)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d:obad_hai" text:style-name="Internet_20_link" text:visited-style-name="Visited_20_Internet_20_Link">Obad-Hai</text:a></text:span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</text:p>
                </table:table-cell>
                <table:table-cell office:value-type="string" table:style-name="tablecell">
                  <text:p text:style-name="tablealignleft">Usjeva i poljoprivrede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ad i Priroda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unakrsni srp i žito ili srp i čekić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d:saint_cuthbert" text:style-name="Internet_20_link" text:visited-style-name="Visited_20_Internet_20_Link">Saint Cuthbert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Politike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</text:p>
                </table:table-cell>
                <table:table-cell office:value-type="string" table:style-name="tablecell">
                  <text:p text:style-name="tablealignleft">Rad, Znanje i Red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riž sa zadebljanim krajevima i krugom u sredini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d:voloska" text:style-name="Internet_20_link" text:visited-style-name="Visited_20_Internet_20_Link">Voloska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Svih radnih bića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ad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Bakreni vol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at:bane" text:style-name="Internet_20_link" text:visited-style-name="Visited_20_Internet_20_Link">Bane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Sukoba, osvajanja i opresij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, Tama i Rad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Simbol:   </text:p>
                </table:table-cell>
                <table:table-cell office:value-type="string" table:style-name="tablecell">
                  <text:p text:style-name="tablealignleft"> Crni dlan sa spojenim prstima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7:58</meta:creation-date>
    <dc:creator>Generated</dc:creator>
    <dc:date>2026-09-13T13::27:58</dc:date>
    <dc:language>en-US</dc:language>
    <meta:editing-cycles>1</meta:editing-cycles>
    <meta:editing-duration>PT0S</meta:editing-duration>
    <dc:title>hr:lore:bozanstva:rad</dc:title>
  </office:meta>
</office:document-meta>
</file>