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rad:kurtulmak"/><text:bookmark-start text:name="__RefHeading___kurtulmak_1"/><text:bookmark-start text:name="kurtulmak"/>Kurtulmak<text:bookmark-end text:name="__RefHeading___kurtulmak_1"/><text:bookmark-end text:name="kurtulmak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Zamki, rudarenja i preživljavanj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ad i Rat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kolje u krugu runa</text:p>
          </table:table-cell>
        </table:table-row>
      </table:table>
      <text:p text:style-name="Text_20_body">Umbrus je kreirao zmajeve u drugom dobu. Treće doba kreiralo je nova božanstva. Zar je toliko neočekivano da će i zmajevi nešto kreirati? Pa čak iako je to nešto novo božanstvo?<text:line-break/>
Jedan od Umbrusovih prvorođenih odlučio je početkom trećeg doba kreirati novu rasu kako bi pomogao mlađim zmajevima u njihovoj svetoj zadaći. Nepoznato je koja rasa je poslužila kao temelj njegovih mutacija, ali uspjeh je bio neupitan. Tako su nastali koboldi i prvi među njima: Kurtulmak. <text:line-break/>
Iako nadprosječno velik i hrabar za kobolda, Kurtulmak je bio samo jedan od pomagača svom stvoritelju. Odlučio je pobuniti se protiv svete zadaće i potražiti više od života za sebe i svoju rasu. <text:line-break/>
Tada mu je prostupio Bane i ponudio moć oduprijeti se zmajevima - moć započeti rat. Nije trajalo dugo prije nego je Kurtulmak postao Baneov šampion. Kurtulmak je pomalo skupljao moć kao i odbjegle kobolde. Sve dok jednog dana nije se vratio svom zmajskom gospodaru i ubio ga u bitci.<text:line-break/>   </text:p>
      <text:p text:style-name="Text_20_body">Ubiti jednog od Umbrusovih prvorođenca je velika stvar, a još veća u očima još zarobljenih kobolda. Kurtulmak je postao simbol otpora, idol kojem se svi koboldi mogu okrenuti. Počeo je redom ubijati zmajeve kao i buniti se protiv Banea i njegovih robovlasničkih tendencija.<text:line-break/>
Svaki mrtvim zmajem moć mu je rasla, a vojska kobolda još rasla.<text:line-break/>
Bane ne trpi neposluh i stoga je poslao svog avatara da obrani njegovu čast i dokrajči pobunu. To se nije dogodilo. Kurtulmak je svojim slavnim kopljem ubio njegovog avatara i uzdigao se u božanstvo.<text:line-break/>
Danas neki koboldi i dalje služe zmajevima ili drugim močnim bićima, ali uglavnom svojom voljom. Većina živi slobodno, samo još jedna rasa Obliviscteura.</text:p>
      <text:p text:style-name="Text_20_body">Često prikazan kao velik Kobold u brončanom oklopu. Nikad ne nosi kacigu već zastrašuje protivnike redom oštrih zuba u zmajolikoj lubanji. U rukama drži dugačko koplje isprepleteno runama. Kažu da je to koplje ukleto čarolijom koja truli svakoga tko ga dotakne golom kožom.</text:p>
      <text:p text:style-name="Text_20_body">Svećenici Kurtulmaka nose narančaste halje ukrašene svetim simbolom. Kad je to moguće, u ovratnik će biti ušiven nakit od srebra i dragog kamenja, dok će se za rubove rukava koristiti perle od polirane kosti. Oko struka će se omotati crno uže ili pojas, s omčom za držanje obredne pijuke. Željezna kapa s parom unatrag zakrivljenih stiliziranih rogova također je omiljena ako pleme među sobom ima kovača.<text:line-break/>
Svećenici Kurtulmaka većinu dana provode planirajući rudarske operacije ili operacije zasjede, ovisno o tome kojoj grani crkve pripadaju. Oni također posreduju u sporovima između plemena i nižih članova roda, dok u većim ili težim unutarnjim sporovima posreduje sam poglavica.<text:line-break/>
Dvije su poznate skupine vezane uz crkvu Kurtulmak. Prva je elitna trupa križara koji jašu gmazove poznata kao Red zdrobljenog uda. Djeluju neovisno o bilo kojem klanu, iako blisko surađuju s onima koje poznaju.<text:line-break/>
Drugi, više plemenski ogranak je poznat kao Red sjenolikih, a specijalizirani su za podzemne zasjede na patuljke i druge neprijatelje koji imaju svoje domove pod zemljom. Savladali su umjetnost probijanja tunela dvostruko brže i daleko tiše nego što je uobičajeno, iako su tuneli izuzetno nestabilni.</text:p>
      <text:p text:style-name="Text_20_body">Postoji legenda o tome da je Kurtulmak bio tako dobar rudar tjekom života da je njegov drakonski gospodar postao najbogatijim zmajem. Neki i kažu da je upravo on izumio pijuk, ipak je upravo on bio njegovo glavno oružije prije slavnog koplja. U svakom slučaju svijet bi bio puno drugačije mijesto da ovaj kobold nije zamijenio rudarenje ruda za rudarenje zmajskih ljus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08</meta:creation-date>
    <dc:creator>Generated</dc:creator>
    <dc:date>2026-09-13T15::26:08</dc:date>
    <dc:language>en-US</dc:language>
    <meta:editing-cycles>1</meta:editing-cycles>
    <meta:editing-duration>PT0S</meta:editing-duration>
    <dc:title>hr:lore:bozanstva:rad:kurtulmak</dc:title>
  </office:meta>
</office:document-meta>
</file>