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lore:bozanstva:rad:slava"/><text:bookmark-start text:name="__RefHeading___slava_1"/><text:bookmark-start text:name="slava"/>Slava<text:bookmark-end text:name="__RefHeading___slava_1"/><text:bookmark-end text:name="slava"/></text:h>
      <table:table table:style-name="Table">
        <table:table-column/>
        <table:table-column/>
        <table:table-row/>
        <table:table-row>
          <table:table-cell office:value-type="string" table:style-name="tablecell">
            <text:p text:style-name="tablealignleft">Božica:</text:p>
          </table:table-cell>
          <table:table-cell office:value-type="string" table:style-name="tablecell">
            <text:p text:style-name="tablealignleft"> Promaknuća i oslobađanja</text:p>
          </table:table-cell>
        </table:table-row>
        <table:table-row>
          <table:table-cell office:value-type="string" table:style-name="tablecell">
            <text:p text:style-name="tablealignleft">Panteon:</text:p>
          </table:table-cell>
          <table:table-cell office:value-type="string" table:style-name="tablecell">
            <text:p text:style-name="tablealignleft"> Rad i Rat</text:p>
          </table:table-cell>
        </table:table-row>
        <table:table-row>
          <table:table-cell office:value-type="string" table:style-name="tablecell">
            <text:p text:style-name="tablealignleft">Simbol:</text:p>
          </table:table-cell>
          <table:table-cell office:value-type="string" table:style-name="tablecell">
            <text:p text:style-name="tablealignleft"> zlatna ili srebrna zvijezda (20 na više krakova)</text:p>
          </table:table-cell>
        </table:table-row>
      </table:table>
      <text:p text:style-name="Text_20_body">Božica osobnog napretka i slobode. Ona zahtjeva od štovatelja kontinuirani rad na sebi u svrhu poboljšanja sebe i svoje životne situacije. Božica je rada, ali i rata. <text:line-break/>
U narodu se priča da je posebno blagonaklona prema ambicioznim ženama te ratnicama.</text:p>
      <text:p text:style-name="Text_20_body">Slava ima generalno dobre odnose sa drugim božanstvima. Iako često ratuje s drugim bogovima rata, ona to vidi kao natjecanje i stvar časti, a ne nešto zlonamjerno.<text:line-break/>
U Novom svijetu postoji kult koji štuje ovu božicu kao dio svetog trojstva sa Velesom i Perunom. Oni smatraju da je ona Perunova žena i Velesova ljubavnica.</text:p>
      <text:p text:style-name="Text_20_body">Prikazuje se kao blješteća zvijezda koja baca dugačku sijenu. Ponekad njeni sveti predmeti orbitiraju oko nje.</text:p>
      <text:p text:style-name="Text_20_body">Svećanici ove božice često imaju moći inspirirati druge oko sebe. S druge strane, oni manje u dodiru s masama imaju moći mjenjanja svojih fizičkih osobina. To su često obilježja određenih životinja koja im omogućavaju bolju prilagodbu prepreka pred njima.</text:p>
      <text:p text:style-name="Text_20_body">U mitologiji spominje se kao majka različitih bogova, ali izvori takvih tvrdnji su vrlo upitni. Ipak ovo je stara božica, te bilo kakva istina davno je izgubljena smrtnicima, ako smo ju ikad i poznavali.<text:line-break/>
Postoji i jedan heretički zapis koji govori o tome da je ona majka Morane. Teologija je uvjerena da je Morana prva božica, ali to je dokaz samo koliko je kult Slave raširen te njoj vjeran.</text:p>
      <text:p text:style-name="Text_20_body">Slava je ime često zazivano od strane ratnika. Ne samo u ratu već i u natjecanjima. Gladijatori koji vole napraviti dobru predstavu ju osobito cijene. <text:line-break/>
Postoji kult ove božice u urbanim sredinama koji se fokusira na fizičko samopoboljšanje. Pripadnici ovog kulta posvećuju život grupnim treninzima i posebnim dijetam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7::09:09</meta:creation-date>
    <dc:creator>Generated</dc:creator>
    <dc:date>2026-09-13T17::09:09</dc:date>
    <dc:language>en-US</dc:language>
    <meta:editing-cycles>1</meta:editing-cycles>
    <meta:editing-duration>PT0S</meta:editing-duration>
    <dc:title>hr:lore:bozanstva:rad:slava</dc:title>
  </office:meta>
</office:document-meta>
</file>