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ore:bozanstva:rat"/><text:bookmark-start text:name="__RefHeading___rat_1"/><text:bookmark-start text:name="rat"/>Rat<text:bookmark-end text:name="__RefHeading___rat_1"/><text:bookmark-end text:name="rat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rat:davor" text:style-name="Internet_20_link" text:visited-style-name="Visited_20_Internet_20_Link">Davor/ARES</text:a>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 </text:p>
                </table:table-cell>
                <table:table-cell office:value-type="string" table:style-name="tablecell">
                  <text:p text:style-name="tablealignleft">Časnog obračuna i rata<text:line-break/> </text:p>
                </table:table-cell>
              </table:table-row>
              <table:table-row>
                <table:table-cell office:value-type="string" table:style-name="tablecell">
                  <text:p text:style-name="tablealignleft">Panteon:    </text:p>
                </table:table-cell>
                <table:table-cell office:value-type="string" table:style-name="tablecell">
                  <text:p text:style-name="tablealignleft">Rat<text:line-break/> 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Sedam ukriženih mačeva na crvenom štitu.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rat:hextor" text:style-name="Internet_20_link" text:visited-style-name="Visited_20_Internet_20_Link">Hextor</text:a></text:span>  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 </text:p>
                </table:table-cell>
                <table:table-cell office:value-type="string" table:style-name="tablecell">
                  <text:p text:style-name="tablealignleft">Poginulih ratnika i liječenja ratnih rana.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 </text:p>
                </table:table-cell>
                <table:table-cell office:value-type="string" table:style-name="tablecell">
                  <text:p text:style-name="tablealignleft">Rat, Smrt<text:line-break/> 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Čekić sa bijelom aureolom oko glave.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rat:bane" text:style-name="Internet_20_link" text:visited-style-name="Visited_20_Internet_20_Link">Bane</text:a>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 </text:p>
                </table:table-cell>
                <table:table-cell office:value-type="string" table:style-name="tablecell">
                  <text:p text:style-name="tablealignleft">Sukoba, osvajanja i opresije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 </text:p>
                </table:table-cell>
                <table:table-cell office:value-type="string" table:style-name="tablecell">
                  <text:p text:style-name="tablealignleft">Rat, Tama i Rad<text:line-break/> </text:p>
                </table:table-cell>
              </table:table-row>
              <table:table-row>
                <table:table-cell office:value-type="string" table:style-name="tablecell">
                  <text:p text:style-name="tablealignleft">Simbol:   </text:p>
                </table:table-cell>
                <table:table-cell office:value-type="string" table:style-name="tablecell">
                  <text:p text:style-name="tablealignleft"> Crni dlan sa spojenim prstima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rat:svantevid" text:style-name="Internet_20_link" text:visited-style-name="Visited_20_Internet_20_Link">Svantevid</text:a>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 </text:p>
                </table:table-cell>
                <table:table-cell office:value-type="string" table:style-name="tablecell">
                  <text:p text:style-name="tablealignleft">Ratnog špijuniranja i gatanja <text:line-break/> </text:p>
                </table:table-cell>
              </table:table-row>
              <table:table-row>
                <table:table-cell office:value-type="string" table:style-name="tablecell">
                  <text:p text:style-name="tablealignleft">Panteon:    </text:p>
                </table:table-cell>
                <table:table-cell office:value-type="string" table:style-name="tablecell">
                  <text:p text:style-name="tablealignleft">Rat i Znanje<text:line-break/> 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Kompas s ucrtanim bojnim rogom u sredini  </text:p>
                </table:table-cell>
              </table:table-row>
            </table:table>
          </table:table-cell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hr:lore:bozanstva:rad:kurtulmak" text:style-name="Internet_20_link" text:visited-style-name="Visited_20_Internet_20_Link">Kurtulmak</text:a> 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Zamki, rudarenja i preživljavanj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Rad i Rat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kolje u krugu runa 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hr:lore:bozanstva:rad:slava" text:style-name="Internet_20_link" text:visited-style-name="Visited_20_Internet_20_Link">Slava</text:a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žica:    </text:p>
                </table:table-cell>
                <table:table-cell office:value-type="string" table:style-name="tablecell">
                  <text:p text:style-name="tablealignleft">Promaknuća i oslobađanja   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Rad i Rat<text:line-break/>  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zlatna ili srebrna zvijezda (20 na više krakova)  </text:p>
                </table:table-cell>
              </table:table-row>
            </table:table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0:13</meta:creation-date>
    <dc:creator>Generated</dc:creator>
    <dc:date>2026-09-13T16::20:13</dc:date>
    <dc:language>en-US</dc:language>
    <meta:editing-cycles>1</meta:editing-cycles>
    <meta:editing-duration>PT0S</meta:editing-duration>
    <dc:title>hr:lore:bozanstva:rat</dc:title>
  </office:meta>
</office:document-meta>
</file>