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ed:pholtus"/><text:bookmark-start text:name="__RefHeading___pholtus_1"/><text:bookmark-start text:name="pholtus"/>Pholtus<text:bookmark-end text:name="__RefHeading___pholtus_1"/><text:bookmark-end text:name="pholtu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Sazvježđa</text:p>
          </table:table-cell>
        </table:table-row>
        <table:table-row>
          <table:table-cell office:value-type="string" table:style-name="tablecell">
            <text:p text:style-name="tablealignleft">Panteon:</text:p>
          </table:table-cell>
          <table:table-cell office:value-type="string" table:style-name="tablecell">
            <text:p text:style-name="tablealignleft"> Red i Svijetlo</text:p>
          </table:table-cell>
        </table:table-row>
        <table:table-row>
          <table:table-cell office:value-type="string" table:style-name="tablecell">
            <text:p text:style-name="tablealignleft">Simbol:</text:p>
          </table:table-cell>
          <table:table-cell office:value-type="string" table:style-name="tablecell">
            <text:p text:style-name="tablealignleft"> Sedam krugova poslaganih u krug</text:p>
          </table:table-cell>
        </table:table-row>
        <table:table-row>
          <table:table-cell office:value-type="string" table:style-name="tablecell">
            <text:p text:style-name="tablealignleft">Domena:</text:p>
          </table:table-cell>
          <table:table-cell office:value-type="string" table:style-name="tablecell">
            <text:p text:style-name="tablealignleft">Duty, Fate, Star, Sun</text:p>
          </table:table-cell>
        </table:table-row>
      </table:table>
      <text:p text:style-name="Text_20_body">Pholtus je bog Puta Pravde - proreknutog poretka u svemiru i bar prema Pholtusu jedinom ispravnom planu za realnost. Koji točno događaji su proreknuti, odnosno po planu, samo on zna - što mu daje odličan izgovor za umiješati se u skoro svaki bitniji božanski događaj.</text:p>
      <text:p text:style-name="Text_20_body">Ovaj bog nema puno prijatelja, ali nema ni puno neprijatelja. Njegov Put Pravde viđen je od drugih bogova kao puko baljezganje, ali se tolerira upravo radi male šanse da su njegova proročanstva istinita.
Također određeni bogovi cijene lijepotu njegovih kreacija. </text:p>
      <text:p text:style-name="Text_20_body">Skupina lebdećih kuglici svijetlosti, gotovo kao da je netko začarao plešuća svjetalca, ali tisuće i tisuće puta. Svaka kuglica je jednake veličine i jednakog inteziteta, svaka je čisto bijela i savršeno okrugla. Dok prića sve u istu notu sjaje i zatamnjuju se u ritmu govora.</text:p>
      <text:p text:style-name="Text_20_body">Mitologija ovog boga je vrlo bogata. Povezuju ga sa nebeskim tijelima i njihovim putanjama i rasporedima na nebu. Pridodaje mu se kreiranje herojskih sudbina za protagonista u mnogim legendama te navođenje mnogih drugih na “ispravan put” kako bi ispunili svoju sudbinu.</text:p>
      <text:p text:style-name="Text_20_body">Podanici ovog boga su ne karakteristično ne toleratni prema podanicima ostalih bogovima - pogotovo jer se Pholtus tipično ubraja u skupinu moralnih bogova. Put Pravde je gledan kao jedini ispravni način života i po toj dogmi Pholtus je jedini ispravni bog.
Podanici ovog boga uvijek imaju izvor svijetla uz sebe, ono nije samo simbol Pholtusa, već i simbol prosvjetljenja ne vjernika.</text:p>
      <text:p text:style-name="Text_20_body">Ne jasnoća Puta Pravde jako je podjelila ovu vjeru. Postoji nekoliko redova paladina ovog boga sa vrlo različitim dogmama. Određeni paladini se fokusiraju na borbu protiv bića kaosa, drugi oko širenje vjere kroz pomaganje pučanstvu, a treći su zadrti nacionalisti upitnih ciljev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58</meta:creation-date>
    <dc:creator>Generated</dc:creator>
    <dc:date>2026-09-13T14::26:58</dc:date>
    <dc:language>en-US</dc:language>
    <meta:editing-cycles>1</meta:editing-cycles>
    <meta:editing-duration>PT0S</meta:editing-duration>
    <dc:title>hr:lore:bozanstva:red:pholtus</dc:title>
  </office:meta>
</office:document-meta>
</file>