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ed:rao"/><text:bookmark-start text:name="__RefHeading___rao_1"/><text:bookmark-start text:name="rao"/>Rao<text:bookmark-end text:name="__RefHeading___rao_1"/><text:bookmark-end text:name="rao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Pravde i zakonj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Vaga iza koje je mač</text:p>
          </table:table-cell>
        </table:table-row>
        <table:table-row>
          <table:table-cell office:value-type="string" table:style-name="tablecell">
            <text:p text:style-name="tablealignleft">Domene:</text:p>
          </table:table-cell>
          <table:table-cell office:value-type="string" table:style-name="tablecell">
            <text:p text:style-name="tablealignleft">Cities, Duty, Perfection, Introspection</text:p>
          </table:table-cell>
        </table:table-row>
      </table:table>
      <text:p text:style-name="Text_20_body">Najmoćnije i najstarije božanstvo domene Reda. Njegovo sveto pismo tvrdi da je upravo on utjelovljenje materijalnog, ali i božanskog zakona.</text:p>
      <text:p text:style-name="Text_20_body">Rao nema puno sukoba sa ostalim bogovima. Dapače mnogi bogovi cijene njegov razum i ljubav prema miru. S druge strane te iste kvalitete čine ga omraženog unutar domena Kaosa i Rata.
Njegova esktremna pedantnost također iritara neke bogove, prvenstveno Tyra. Ova dva boga već dugo imaju zavadu oko toga koliko očite pravilnosti moraju biti.</text:p>
      <text:p text:style-name="Text_20_body">Ljudoliko biće izrađeno od čistog bakra. Veliki postotak tijela prekriven mu je patinom. U jednoj ruci drži dvosjekli mač, a u drugoj drži vagu. Na glavi mu se sjaji zlatna kruna, a na leđima nosi crveni plašt. Tko mu se približi može vidjeti obrise koja su nebrojene godine ostavile na njemu. Oko njega vlada konstantna aura autoriteta, ali i spokoja.</text:p>
      <text:p text:style-name="Text_20_body">Još u doba prije uzdizanja civilizacije, prije prvih matertijalnih zakona i pravila, Rao je bio štovan kao bog mudrosti. Mitovi pričaju o njegovim ratnicima koji nose korice bez mača te pobjeđuju protivnike bez sukoba. <text:line-break/>
Postoji žestoka rasprava oko toga da li su prvi sporazumi za duše vjernika među bogovima bili kreirani od strane Rao-a ili Morane. Neki kažu da se ni sami bogovi više ne sjećaju čija je to bila ideja.</text:p>
      <text:p text:style-name="Text_20_body">Rao nalaže svojim vjernicima da je najveći dar razum. Razum vodi do razgovora, razgovor do mira, a mir do reda.
Zbog toga “Raovci” zagovaraju stoičnost i kontrolu nad jakim emocijama koje bi zamagalile razum.
Moto njegovih paladina je: “Mir kroz snagu riječi i tereta mudrosti”.</text:p>
      <text:p text:style-name="Text_20_body">Mise i rituali ovoga boga su slavno dugački i komplicirani. Mnogi svećanici provedu život vježbajući najmanje detalje rituala u nadi dostizanja savršenog re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4</meta:creation-date>
    <dc:creator>Generated</dc:creator>
    <dc:date>2026-09-13T17::08:54</dc:date>
    <dc:language>en-US</dc:language>
    <meta:editing-cycles>1</meta:editing-cycles>
    <meta:editing-duration>PT0S</meta:editing-duration>
    <dc:title>hr:lore:bozanstva:red:rao</dc:title>
  </office:meta>
</office:document-meta>
</file>