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lore:bozanstva:smrt:morana"/><text:bookmark-start text:name="__RefHeading___morana_1"/><text:bookmark-start text:name="morana"/>Morana<text:bookmark-end text:name="__RefHeading___morana_1"/><text:bookmark-end text:name="morana"/></text:h>
      <table:table table:style-name="Table">
        <table:table-column/>
        <table:table-column/>
        <table:table-row/>
        <table:table-row>
          <table:table-cell office:value-type="string" table:style-name="tablecell">
            <text:p text:style-name="tablealignleft">Božica:</text:p>
          </table:table-cell>
          <table:table-cell office:value-type="string" table:style-name="tablecell">
            <text:p text:style-name="tablealignleft">Smrti, hladnoće i zime</text:p>
          </table:table-cell>
        </table:table-row>
        <table:table-row>
          <table:table-cell office:value-type="string" table:style-name="tablecell">
            <text:p text:style-name="tablealignleft">Panteon:</text:p>
          </table:table-cell>
          <table:table-cell office:value-type="string" table:style-name="tablecell">
            <text:p text:style-name="tablealignleft">Smrt, Priroda</text:p>
          </table:table-cell>
        </table:table-row>
        <table:table-row>
          <table:table-cell office:value-type="string" table:style-name="tablecell">
            <text:p text:style-name="tablealignleft">Simbol:</text:p>
          </table:table-cell>
          <table:table-cell office:value-type="string" table:style-name="tablecell">
            <text:p text:style-name="tablealignleft">Crni prsten sa bijelim obrubima. Nerijetko unutar prstena se nalazi pahulja.</text:p>
          </table:table-cell>
        </table:table-row>
      </table:table>
      <text:p text:style-name="Text_20_body">Najsnažnije Božanstvo sveukupnog panteona i samim time najsnažnije Božanstvo penteona Smrti.</text:p>
      <text:p text:style-name="Text_20_body">Majka božicama Raven Queen(Črnjobog) i Wee-Jas(Vesna). Bila je i je užasna majka koja nikada nije htjela imati kćeri no tijekom jednog slavlja se napila i sudjelovala u bludnim aktivnostima.</text:p>
      <text:p text:style-name="Text_20_body">Božica bijelo srebrne kose snježno plavih očiju, prelijepa lica. Na jednoj ruci ima duge sjajno crne nokte, dok na drugoj ruki na vrhovima prstiju ima nešto nalik metalnim kandžama. Uvijek je odjevena u crnu čipkastu haljinu čiji gornji dio je u obliku korzeta, a od ispod haljine prepresno padaju sitne pahuljice. Oko vrata joj je meko sivo-bijelo krzno. Na nogama nosi kožne čizme sa visokom petom. Iako izgleda kao ljudska žena u ranim četrdesetima najstarije je božanstvo. Rodila se tik po smrti starih bogova.</text:p>
      <text:p text:style-name="Text_20_body">U folkloru je nerijetko opisana kao kraljica zime ili kraljica smrti. Rijetko joj se pridaje titula Božice iz straha da će joj takvo spominjanje samo davati snagu, te joj se pokušava degradirati titula. No Moranu to ne dira ni najmanje jer samu sebe smatra Kraljicom Bogova. Sve kulture na Oblivisceturu imaju svoju interpretacaju Morane, no ono što sve kulture dijele su strahopoštovanje prema njoj.</text:p>
      <text:p text:style-name="Text_20_body">Njeno štovanje se manifestira strahom od prisilne smrti i činom prisilne ili prijevremene smrti stvorenja. Njeni podanici nerijetko kontroliraju ledene čari. Bića koja su joj odana su Babe jage (night hag). Za svoje štovanje njeni podanici nerijetko dobiju sposobnost ostanka u materijalnom svijetu neprirodno dugo. Duše koje koje nisu bile njeni podanici a dođu njen dom po smrti nerijetko budu hrana njenoj moći ili njenim podanicima.</text:p>
      <text:p text:style-name="Text_20_body">Ne protivi se uzdizanju mrtvih dok god se njihova duša ne vrati u njihovo tijelo tim postupkom.</text:p>
      <text:p text:style-name="Text_20_body">U doba dok je Morana bila jedina božica vladalo je ledeno dob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7::08:59</meta:creation-date>
    <dc:creator>Generated</dc:creator>
    <dc:date>2026-09-13T17::08:59</dc:date>
    <dc:language>en-US</dc:language>
    <meta:editing-cycles>1</meta:editing-cycles>
    <meta:editing-duration>PT0S</meta:editing-duration>
    <dc:title>hr:lore:bozanstva:smrt:morana</dc:title>
  </office:meta>
</office:document-meta>
</file>