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lore:bozanstva:smrt:nerull"/><text:bookmark-start text:name="__RefHeading___nerull_1"/><text:bookmark-start text:name="nerull"/>Nerull<text:bookmark-end text:name="__RefHeading___nerull_1"/><text:bookmark-end text:name="nerull"/></text:h>
      <table:table table:style-name="Table">
        <table:table-column/>
        <table:table-column/>
        <table:table-row/>
        <table:table-row>
          <table:table-cell office:value-type="string" table:style-name="tablecell">
            <text:p text:style-name="tablealignleft">Božanstvo:</text:p>
          </table:table-cell>
          <table:table-cell office:value-type="string" table:style-name="tablecell">
            <text:p text:style-name="tablealignleft">Smrti</text:p>
          </table:table-cell>
        </table:table-row>
        <table:table-row>
          <table:table-cell office:value-type="string" table:style-name="tablecell">
            <text:p text:style-name="tablealignleft">Panteon:</text:p>
          </table:table-cell>
          <table:table-cell office:value-type="string" table:style-name="tablecell">
            <text:p text:style-name="tablealignleft">Smrt, Tama</text:p>
          </table:table-cell>
        </table:table-row>
        <table:table-row>
          <table:table-cell office:value-type="string" table:style-name="tablecell">
            <text:p text:style-name="tablealignleft">Simbol:</text:p>
          </table:table-cell>
          <table:table-cell office:value-type="string" table:style-name="tablecell">
            <text:p text:style-name="tablealignleft">Lubanja iz koje kapa crna sluz</text:p>
          </table:table-cell>
        </table:table-row>
        <table:table-row>
          <table:table-cell office:value-type="string" table:style-name="tablecell">
            <text:p text:style-name="tablealignleft">Aspekti:</text:p>
          </table:table-cell>
          <table:table-cell office:value-type="string" table:style-name="tablecell">
            <text:p text:style-name="tablealignleft"> Death, Decay, Undeath</text:p>
          </table:table-cell>
        </table:table-row>
      </table:table>
      <text:p text:style-name="Text_20_body">Relativno mladi bog za svoju snagu. Stvoren je od strane fanatika opsjednutih propašću i njihovim učestalim štovanjem jedne crne sluzi koja iz koje nije izlazilo ništa što uđe.<text:line-break/>
Ovo Božanstvo nema osjećaj za politiku ili ikakve interese za pregovaranja, mnogi drugi Bogovi smatraju kako ovo Božanstvo uopće nema niti um niti sposobnost razmišljanja. Nikada nisu mislili da će mu snaga toliko i tako brzo porasti. Da jesu uništili bi ga još dok su imali priliku.</text:p>
      <text:p text:style-name="Text_20_body">Nakupina kostiju, crne sluzi i sjene koja nema definitivni izgled ili oblik. Nerijetko je u obliku ogromne stonoge sa kvazi ustima napravljenim od kostiju sposobni zdrobiti i najčvršći materijalni oklop, mnogobrojne noge završavaju u obliku šiljaka koji se penetriraju tlo na kojem Nerull stoji. Drugi oblici u kojima se Nerull prikazuje su: ogromna usta na trbuhu iskrivljenog crva s nogama i krilima, cijela vojska morbidnih stvorenja, lokve crne sluzi koje vode u bezdanje. Ono što je zajedničko svim njegovim izgledima je da osoba koja ga vidi, može vidi samo njega, sve ostalo je tama.</text:p>
      <text:p text:style-name="Text_20_body">U folkloru se uopće ne spominje, ali zato brojni kultovi štuju ovog boga nerijetko prinoseći mu žrtve. Zovu ga demonom tame, demonom smrti, smrt u pravom obliku, bog svih mrtvih. Neki Nerulla opisuju kao kraj svijeta, ono što čeka sve i svakoga.</text:p>
      <text:p text:style-name="Text_20_body">Štovanje ovog Božanstva se manifestira kroz rituale, žrtvovanja i smrt njegovih podanika ili ljudi ubijenih u njegovo ime. Bilo koja duša koja dođe u njegov dom neoviso bila ta duša njegov podanik ili ne postane dio njega, apsorbira ju a tijelo žrtve tokom raspada materijalizira se unutar samoga Božanstva i postane dijelom te pojave. Podanici Nerulla ne osjećaju bol.</text:p>
      <text:p text:style-name="Text_20_body">Podržava svoje podanike i daje im snagu da uzdižu mrtve u obliku kostura ili zombija. Uništavanje tako uzdignutih stvorenja direktno hrani tijelo samoga Božanstva.</text:p>
      <text:p text:style-name="Text_20_body">Njegovo zazivanje na Obliviscetur uzrokovalo je njegovom smrću te značajnijim gubitkom njegove moći. Povratkom u svoje kraljevstvo primjetio je kako je znatno manje radi jedne osobe. JEDINE osobe s kojom je ikada stupio u pregovore - Todoličem. Svo njegovo bogatstvo i strahopoštovanje nestali su preko noći. Njegova bol mogla se čuti cijelim njegovim kraljevstvom kada je zaskričio. <text:line-break/>
No u toj boli kuhalo se još nešto. Kuhala se želja za osvetom, želja da prožme sve koji su mu ovo napravili, da prožme novu Božicu reda Teutu, njenog oca Svarožića, Božicu Ravenqueen i sve njene avatare, ali najviše od sviju, da nađe Todoliča i da mu da svu bol koju zbog njega nije osjetio, a nakon toga ga rastrga atom po atom.<text:line-break/>
No prije toga, mora skupiti snage i pokazati Oblivisceturu da on ipak nije mrtav, da je još uvijek tu.</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4::26:14</meta:creation-date>
    <dc:creator>Generated</dc:creator>
    <dc:date>2026-09-13T14::26:14</dc:date>
    <dc:language>en-US</dc:language>
    <meta:editing-cycles>1</meta:editing-cycles>
    <meta:editing-duration>PT0S</meta:editing-duration>
    <dc:title>hr:lore:bozanstva:smrt:nerull</dc:title>
  </office:meta>
</office:document-meta>
</file>