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smrt:pikutik"/><text:bookmark-start text:name="__RefHeading___pikutik_1"/><text:bookmark-start text:name="pikutik"/>Pikutik<text:bookmark-end text:name="__RefHeading___pikutik_1"/><text:bookmark-end text:name="pikutik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Mrtvih zvijeri i nemrtvih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Smrt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Crni prsten, okomito prekrižen ravnom crtom, sa kričavo zelenim obrubom.</text:p>
          </table:table-cell>
        </table:table-row>
      </table:table>
      <text:p text:style-name="Text_20_body">Jedan od starijih bogova. Njegovo postojanje može se pratiti sve do prvog doba, no nije sigurno je li oduvijek bio bog ili samo nevjerojatno močno biće.</text:p>
      <text:p text:style-name="Text_20_body">Iako mu je snaga s vremenom značajno pala, rijetko koje Božanstvo se upušta u rasprave sa Pikutikom zbog njegove surave snage. Nerijetko se upušta u dogovore sa bogovima prirode jer ipak je njegova glavna domena duše preminulih životinja. Politikom se bavi više iz  zabave i strasti za pregovaranjem nego iz potrebe za opstankom.</text:p>
      <text:p text:style-name="Text_20_body">Manifestira se u obliku divovske zmije sa glavom poput kraljevske kobre ispod koje se nalazi tri seta ruku. Ruke su izobličene sa po dva lakta svaka i četiri prsta koja su više nalik kandžama. Boja ljuskiju je pretežito sjajno crna na leđima, uz kričavo zelene linije koje stvaraju razne uzorke nalik tetovažama, uz pokoju mrlju bijelih ljusaka i srebrna uzduž trbuhu. Rep je šiljasti i prekriven kričavo zelenim ljuskama. </text:p>
      <text:p text:style-name="Text_20_body">Kroz vrijeme njegovo postojanje gotovo je izbrisano iz kultura čovječanstva, još je jedino povremeno spominje u domorodačkim kulturama sa kontinenta Hroastia. Nekoć strah i trepet koji je nosio ostao je u zaboravu. Ono malo što je ostalo u njemu govori kako je ostavljao cijela krda stoke mrtva iza sebe.</text:p>
      <text:p text:style-name="Text_20_body">Podanici ovoga Boga izuzetno su malobrojni ali snažni. Nerijetko zahvaljujući žrtvi koju mu pridonose podanici žive natprirodno dugo i mogu poprimati brojne zvjerske oblike. Snaga ovog boga dolazi od nebrojenih duša životinja i zvijeri kojima se hrani zato nerijetko regrutira lovce na čudovišta. Dušama podanika se ne hrani već im podaruje novo tijelo nakon što je staro neupotrebljivo.</text:p>
      <text:p text:style-name="Text_20_body">Voli dogovore, pregovore i oklade. Uobičajeno je da njegovi podanici kroz komunikaciju sa njime pregovaraju svoju nagradu za žrtvu. Pošteni je gubitnik i uvijek ispuni svoju stranu dogovora, no prevari ga jednom i molit ćeš druge bogove smrti da te okončaju.</text:p>
      <text:p text:style-name="Text_20_body">Često se povezuje sa vampirima i vukodlaci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35</meta:creation-date>
    <dc:creator>Generated</dc:creator>
    <dc:date>2026-09-13T13::28:35</dc:date>
    <dc:language>en-US</dc:language>
    <meta:editing-cycles>1</meta:editing-cycles>
    <meta:editing-duration>PT0S</meta:editing-duration>
    <dc:title>hr:lore:bozanstva:smrt:pikutik</dc:title>
  </office:meta>
</office:document-meta>
</file>