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smrt:raven_queen"/><text:bookmark-start text:name="__RefHeading___raven_queen_1"/><text:bookmark-start text:name="raven_queen"/>Raven Queen<text:bookmark-end text:name="__RefHeading___raven_queen_1"/><text:bookmark-end text:name="raven_queen"/></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Smrti, zime i propasti</text:p>
          </table:table-cell>
        </table:table-row>
        <table:table-row>
          <table:table-cell office:value-type="string" table:style-name="tablecell">
            <text:p text:style-name="tablealignleft">Panteon:</text:p>
          </table:table-cell>
          <table:table-cell office:value-type="string" table:style-name="tablecell">
            <text:p text:style-name="tablealignleft">Smrti, Prirode, Tame</text:p>
          </table:table-cell>
        </table:table-row>
        <table:table-row>
          <table:table-cell office:value-type="string" table:style-name="tablecell">
            <text:p text:style-name="tablealignleft">Simbol:</text:p>
          </table:table-cell>
          <table:table-cell office:value-type="string" table:style-name="tablecell">
            <text:p text:style-name="tablealignleft">Bijela porculanska maska sa gavranovim kljunom, ponekad samo bijela porculanska maska sa simbolima gavrana</text:p>
          </table:table-cell>
        </table:table-row>
      </table:table>
      <text:p text:style-name="Text_20_body">Kći Moranina i Črnjoboga. Rođena isto kada i njena sestra Božica Wee-Jas nakon velikog slavlja početka trećeg doba.</text:p>
      <text:p text:style-name="Text_20_body">Kako ju majka nikada nije voljela dugo vremena je mislila da će joj se približiti postane li više poput nje. Nakon što to nije upalilo odlučila je postati ona. Daje sve u svojoj moći da napreduje kroz panteon smrti i smakne majku s vrha. Kako bi uopće dobila priliku za to mora se riješiti svoje sestre.</text:p>
      <text:p text:style-name="Text_20_body">Silueta ženskog tijela može se vidjeti u nizu lebdećih crnih šalova, no ne elegantna silueta poput njene majke već mnogo krupnija i nezgrapnija. Nešto nalik ženskom izgladnjelom divu. Oko glave lebdi joj tamna crna kosa, a za lice ima porculansku masku koja ne odaje nikakve osjećaje. Na mjestu gdje bi jedan očekivao usta nalazi se gavranov kljun. Van krpi vire joj samo bljedi neprirodno izduljeni dlanovi sa izuzetno košćatim i dugačkim prstima nalik ogoljelim granama drveća.</text:p>
      <text:p text:style-name="Text_20_body">Nerijetko se prizori Božice Raven Queen nalaze u folkloru snježnih divova. Gdje se opisuje kao spasiteljica koja jednom godišnje širi snijeg i led kako bi snježni divovi mogli migrirati Oblivisceturom i putem harati i pljačkati. Njeno ime može se naći i u kulturi ljudi koji žive na hladnijim predjelima. Spominje se kao kći kraljice Morane, te kako smrt popraćena gavranima je spašena od njene ruke. Vjeruje se kako je ona zaslužna za propast zaliha hrane tijekom zime.</text:p>
      <text:p text:style-name="Text_20_body">Njena snaga je vezana uz njen broj vjernika i podanika. Ljudi joj se mole kako bi im sačuvala zalihe hrane kroz zimu, a zauzvrat tome njihova duša ide njoj u ruke. Prema dušama se odnosi proporcionalno njihovoj vjeri tijekom života. Najodanijim dušama daje novi život, dok one koji sumanju u nju pretvori u larve kojima se hrani.</text:p>
      <text:p text:style-name="Text_20_body">Kada je odlučila smaknuti majku, Božica Raven Queen napravila je devet ukletih artefakata pomoću kojih je harala svijetom. Skupina čarobnjaka je uspjela protjerati samu Božicu sa Obliviscetura, ali ne i njene artefakte. Čarobnjaci nisu prošli nekažnjeno, Božica ih je pretvorila u Nagpe. Ovaj događaj se nerijetko naziva smrti božice jer su joj vrata u Obliviscitur vječno zatvorena. Može djelovati samo preko svojih vjernika i podanika od tada.</text:p>
      <text:p text:style-name="Text_20_body">Čuva vrane jer su one njene oči, uši i glasnic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24</meta:creation-date>
    <dc:creator>Generated</dc:creator>
    <dc:date>2026-09-13T17::09:24</dc:date>
    <dc:language>en-US</dc:language>
    <meta:editing-cycles>1</meta:editing-cycles>
    <meta:editing-duration>PT0S</meta:editing-duration>
    <dc:title>hr:lore:bozanstva:smrt:raven_queen</dc:title>
  </office:meta>
</office:document-meta>
</file>