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smrt:wee-jas"/><text:bookmark-start text:name="__RefHeading___wee-jas_1"/><text:bookmark-start text:name="wee-jas"/>Wee-Jas<text:bookmark-end text:name="__RefHeading___wee-jas_1"/><text:bookmark-end text:name="wee-jas"/></text:h>
      <table:table table:style-name="Table">
        <table:table-column/>
        <table:table-column/>
        <table:table-row/>
        <table:table-row>
          <table:table-cell office:value-type="string" table:style-name="tablecell">
            <text:p text:style-name="tablealignleft">Božica:</text:p>
          </table:table-cell>
          <table:table-cell office:value-type="string" table:style-name="tablecell">
            <text:p text:style-name="tablealignleft">Smrti, ljepote, ljubavi i vječne sreće</text:p>
          </table:table-cell>
        </table:table-row>
        <table:table-row>
          <table:table-cell office:value-type="string" table:style-name="tablecell">
            <text:p text:style-name="tablealignleft">Panteon:</text:p>
          </table:table-cell>
          <table:table-cell office:value-type="string" table:style-name="tablecell">
            <text:p text:style-name="tablealignleft">Smrti, Života</text:p>
          </table:table-cell>
        </table:table-row>
        <table:table-row>
          <table:table-cell office:value-type="string" table:style-name="tablecell">
            <text:p text:style-name="tablealignleft">Simbol:</text:p>
          </table:table-cell>
          <table:table-cell office:value-type="string" table:style-name="tablecell">
            <text:p text:style-name="tablealignleft">Crvena lubanja poneka ima i plamen iza sebe</text:p>
          </table:table-cell>
        </table:table-row>
      </table:table>
      <text:p text:style-name="Text_20_body">Kći Božica Morane i Vesne. Rođena isto kada i njena sestra božica Raven Queen nakon velikog slavlja početka trećeg doba.</text:p>
      <text:p text:style-name="Text_20_body">Veliki utjecaj na njeno odrastanje ima je majka Vesna koja ju je samostalno odgajala i usmjeravala. Mnogo bogova poštuje Božicu Wee-Jas upravo zato što je jedino Božanstvo smrti koje pruža mirno postojanje u duhovnom svijetu nakon smrti, no upravo to je razlog zašto se drugi bogovi smrti zgražaju na njenu pojavu i smatraju je izrodom, Pogotovo njena druga majka Morana koja ne samo da ju ne prihvaća, već ju je pokušala ubiti nekolicinu puta tijekom njene mladosti, što bi i uspjela da nije bilo Vesne.</text:p>
      <text:p text:style-name="Text_20_body">Protiv sestre se nevoljko bori, ali zna da je to jedini način kako da osigura svoje postojanje i siguran kraj za mnoštvo duša.</text:p>
      <text:p text:style-name="Text_20_body">Nema konstantan izgled, prvi puta kada ju ugledate ukazati će vam se poput bezoblične bijelo-roze svjetlosti koja će ubrzo krenuti poprimati oblik. Kada svjetlost utihne pred vama stajati će vama najljepše stvorenje koje ste ikada zamislili ili oblik osobe koja vas je usrećivala cijeli život. Može poprimiti i oblik muške figure no izbjegava to ukoliko je moguće. Bilo Koji drugi puta kada ju ugledate imati će identičan izgled kao i prvi puta.Čak i kada ju više od jedne osobe gleda istovremeno svatko ju vidi na svoj način. Upravo iz tog razloga mnogi ju nazivaju najljepšom Božicom na nebesima.</text:p>
      <text:p text:style-name="Text_20_body">Njeno ime je nepravedno prikazano kroz folklor iz razloga što ljudi koji štuju bogove smrti se aktivno ade njenom pojavom, a ostatak naroda se boji smrti. Nazivaju je drugom kćeri propasti. Otimačicom srodnih duša. Često se spominje kako je ona zaslužna smrti bližnjih osoba preminulome.</text:p>
      <text:p text:style-name="Text_20_body">Njena snaga gotovo u potpunosti dolazi i dogovora sa drugim Božanstvima vezanima uz skrbi duša njihovih preminulih vjernika. Ono malo podanika što ima najčešće usmjerava ka prosvjetiteljstvu, kako bi očistila svoje ime lažnih imena i spasenju duša prije no što netko drugi ih nađe. Njeni podanici često dobiju sposobnosti pričanja sa nedavno preminulima i ljudima koji su digli ruke od života i njihova duša polagano napušta tijelo.</text:p>
      <table:table table:style-name="Table">
        <table:table-column table:style-name="odt_auto_style_table_column_2_1"/>
        <table:table-column table:style-name="odt_auto_style_table_column_2_2"/>
        <table:table-row>
          <table:table-cell office:value-type="string" table:style-name="tablecell">
            <text:h text:style-name="Heading_20_2" text:outline-level="2"><text:bookmark-start text:name="__RefHeading___poznati_hramovi_2"/><text:bookmark-start text:name="poznati_hramovi"/>Poznati hramovi:<text:bookmark-end text:name="__RefHeading___poznati_hramovi_2"/><text:bookmark-end text:name="poznati_hramovi"/></text:h>
            <text:p text:style-name="Text_20_body"><text:a xlink:type="simple" xlink:href="http://rumwiki.duckdns.org/doku.php?id=hr:mjesta:gornji_cormathyr:solitude:wee_jas" text:style-name="Internet_20_link" text:visited-style-name="Visited_20_Internet_20_Link">Hram u Solitude-u</text:a></text:p>
            <text:p text:style-name="Text_20_body">Hram u Dubai-u</text:p>
          </table:table-cell>
          <table:table-cell office:value-type="string" table:style-name="tablecell">
            <text:h text:style-name="Heading_20_2" text:outline-level="2"><text:bookmark-start text:name="__RefHeading___poznati_stovatelji_3"/><text:bookmark-start text:name="poznati_stovatelji"/>Poznati štovatelji:<text:bookmark-end text:name="__RefHeading___poznati_stovatelji_3"/><text:bookmark-end text:name="poznati_stovatelji"/></text:h>
            <text:p text:style-name="Text_20_body"><text:a xlink:type="simple" xlink:href="http://rumwiki.duckdns.org/doku.php?id=hr:5e:likovi:pcs:learah" text:style-name="Internet_20_link" text:visited-style-name="Visited_20_Internet_20_Link">Learah</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51</meta:creation-date>
    <dc:creator>Generated</dc:creator>
    <dc:date>2026-09-13T17::08:51</dc:date>
    <dc:language>en-US</dc:language>
    <meta:editing-cycles>1</meta:editing-cycles>
    <meta:editing-duration>PT0S</meta:editing-duration>
    <dc:title>hr:lore:bozanstva:smrt:wee-jas</dc:title>
  </office:meta>
</office:document-meta>
</file>