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bozanstva:svijetlo"/><text:bookmark-start text:name="__RefHeading___svijetlo_1"/><text:bookmark-start text:name="svijetlo"/>Svijetlo<text:bookmark-end text:name="__RefHeading___svijetlo_1"/><text:bookmark-end text:name="svijetlo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svijetlo:sarenrae" text:style-name="Internet_20_link" text:visited-style-name="Visited_20_Internet_20_Link">Sarenrae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 </text:p>
                </table:table-cell>
                <table:table-cell office:value-type="string" table:style-name="tablecell">
                  <text:p text:style-name="tablealignleft">Sunca i dobrote<text:line-break/>  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Svijetlo<text:line-break/>  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Silueta ženskog tijela sa krilima te suncem iza glave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svijetlo:svarozic" text:style-name="Internet_20_link" text:visited-style-name="Visited_20_Internet_20_Link">Svarožić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Vatre i ognjišta<text:line-break/>  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Svijetlo i Život<text:line-break/>  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Jednostavan simbol plamena<text:line-break/>    </text:p>
                </table:table-cell>
              </table:table-row>
            </table:table>
          </table:table-cell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red:pholtus" text:style-name="Internet_20_link" text:visited-style-name="Visited_20_Internet_20_Link">Pholtus</text:a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Sazvježđa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Red i Svijetlo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Sedam krugova poslaganih u krug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 <text:a xlink:type="simple" xlink:href="http://rumwiki.duckdns.org/doku.php?id=hr:lore:bozanstva:zivot:pelor" text:style-name="Internet_20_link" text:visited-style-name="Visited_20_Internet_20_Link">Pelor</text:a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Sigurnosti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Život i Svijetlo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Štit sa suncem  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05</meta:creation-date>
    <dc:creator>Generated</dc:creator>
    <dc:date>2026-09-13T15::26:05</dc:date>
    <dc:language>en-US</dc:language>
    <meta:editing-cycles>1</meta:editing-cycles>
    <meta:editing-duration>PT0S</meta:editing-duration>
    <dc:title>hr:lore:bozanstva:svijetlo</dc:title>
  </office:meta>
</office:document-meta>
</file>