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svijetlo:sarenrae"/><text:bookmark-start text:name="__RefHeading___sarenrae_1"/><text:bookmark-start text:name="sarenrae"/>Sarenrae<text:bookmark-end text:name="__RefHeading___sarenrae_1"/><text:bookmark-end text:name="sarenrae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žica:</text:p>
          </table:table-cell>
          <table:table-cell office:value-type="string" table:style-name="tablecell">
            <text:p text:style-name="tablealignleft"> Sunca i dobrote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Svijetlo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Silueta ženskog tijela sa krilima te suncem iza glave</text:p>
          </table:table-cell>
        </table:table-row>
        <table:table-row>
          <table:table-cell office:value-type="string" table:style-name="tablecell">
            <text:p text:style-name="tablealignleft">Domene:</text:p>
          </table:table-cell>
          <table:table-cell office:value-type="string" table:style-name="tablecell">
            <text:p text:style-name="tablealignleft"> star, healing, sun, truth</text:p>
          </table:table-cell>
        </table:table-row>
      </table:table>
      <text:p text:style-name="Text_20_body">Često poistovjećivana sa samim suncem, ova Božica je najjača božica svjetlosti. Fokusira se na ljekovite aspekte svijetlosti - ljekovite za tijelo, ali dušu. Mišljenja da se skoro svatko može iskupiti za zlodjela, ova božica uvijek zagovara dijalog, čak i sa čistim zlom. S druge stane jednom kad ona ocijeni nekoga kao neiskupljivim, njena brza pravda zasja jednako jako kao njena dobrota.</text:p>
      <text:p text:style-name="Text_20_body">Ova božica smatra većinu bogova svojim saveznicima i prijateljima. Održava kontakt čak i sa većinom krvoločnijim panteonima u nadi da će ih jednog dana dovesti u svijetlo. Iznimka su bogovi poput Banea, Nerulla i Črnjoboga koje smatra nepopravljima i prijetnjom ostalim bogovima.</text:p>
      <text:p text:style-name="Text_20_body">Pulsirajuća bijela svjetlost obasjava ovu Božiću. Njeno tijelo je nedefinirana oblika, a nakupina je vruće plazme. Najčešći oblik koji poprima je ugodno popunjene gospođe sa dugom zvonastom haljinom, a na leđima ima lavlji rep i ptičja krila. Oko glave joj je kruna koja izgleda kao spoj visoke kragne i krune.</text:p>
      <text:p text:style-name="Text_20_body">Ova stara božica spominje se i u najstarijim folkorima pod mnogim imenima, često u pratnji drugih bogova. Spominje se kako liječi junake tjekom njihovih avantura, dijeli pravdu čudovištima ili jednostavno kako pomaže drugim bogovima u njihovim dužnostima. Saziva ju svi od farmera zimi da dovede sunce pa do kriminalaca željnih iskupljenja. </text:p>
      <text:p text:style-name="Text_20_body">Svećanici ove božice često ne obitavaju na jednom mjestu, već putuju gdje god su najpotrebiji u tom trenu. Stojeći hramovi koji postoje uvijek su na otvorenom ili na drugi način uređeni kako bi sunčeva svijetlost direktno obasjala podanike. U narodu su njeni svećanici dobro prihvaćeni zbog svog altruizma - bila to medicinska pomoć ili samo dobar savjet. Sarenrae zahtjeva od svog svećinstva poniznost i spremnost pomoći strancu koliko i sebi.</text:p>
      <text:p text:style-name="Text_20_body">Svete knjige ove božice obično imaju prazne stranice na kraju kako bi vjernici mogli dopisati svoja vlastita iskustva i savjete. Također osim molitvi i poučnih priča, njene knjige često imaju i poglavlje posvećeno medicin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1:37</meta:creation-date>
    <dc:creator>Generated</dc:creator>
    <dc:date>2026-09-13T17::11:37</dc:date>
    <dc:language>en-US</dc:language>
    <meta:editing-cycles>1</meta:editing-cycles>
    <meta:editing-duration>PT0S</meta:editing-duration>
    <dc:title>hr:lore:bozanstva:svijetlo:sarenrae</dc:title>
  </office:meta>
</office:document-meta>
</file>