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tama"/><text:bookmark-start text:name="__RefHeading___tama_1"/><text:bookmark-start text:name="tama"/>Tama<text:bookmark-end text:name="__RefHeading___tama_1"/><text:bookmark-end text:name="tam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 <text:span text:style-name="Strong_20_Emphasis"><text:a xlink:type="simple" xlink:href="http://rumwiki.duckdns.org/doku.php?id=hr:lore:bozanstva:tama:crnjobog" text:style-name="Internet_20_link" text:visited-style-name="Visited_20_Internet_20_Link">Črnjobog</text:a></text:span><text:line-break/>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Noći i zvijeri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Tama i Kaos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Čekić, malj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tama:shar" text:style-name="Internet_20_link" text:visited-style-name="Visited_20_Internet_20_Link">Shar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amog mraka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Tama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Pomračina sunca, a smijeseca se slijeva neka sluz  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tama:zehir" text:style-name="Internet_20_link" text:visited-style-name="Visited_20_Internet_20_Link">Zehir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Podzemlja, gmizavaca i gljiva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Tama i Priroda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crna kovrčasta kokica 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arkana:nuitari" text:style-name="Internet_20_link" text:visited-style-name="Visited_20_Internet_20_Link">Nuitari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</text:p>
                </table:table-cell>
                <table:table-cell office:value-type="string" table:style-name="tablecell">
                  <text:p text:style-name="tablealignleft">Anti-magije i ambicije   </text:p>
                </table:table-cell>
              </table:table-row>
              <table:table-row>
                <table:table-cell office:value-type="string" table:style-name="tablecell">
                  <text:p text:style-name="tablealignleft">Panteon:  </text:p>
                </table:table-cell>
                <table:table-cell office:value-type="string" table:style-name="tablecell">
                  <text:p text:style-name="tablealignleft">Arkana i Tama   </text:p>
                </table:table-cell>
              </table:table-row>
              <table:table-row>
                <table:table-cell office:value-type="string" table:style-name="tablecell">
                  <text:p text:style-name="tablealignleft">Simbol:  </text:p>
                </table:table-cell>
                <table:table-cell office:value-type="string" table:style-name="tablecell">
                  <text:p text:style-name="tablealignleft">Mjesec zaklonjen u sjeni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kaos:tharizdun" text:style-name="Internet_20_link" text:visited-style-name="Visited_20_Internet_20_Link">Tharizdun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ijena i bezdan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Kaos i Tam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unce prekriveno s tri mjeseca 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priroda:veles" text:style-name="Internet_20_link" text:visited-style-name="Visited_20_Internet_20_Link">Veles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Podzemlja, glazbe i smicalic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, Tama i Kaos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ira unutar obrnutog trokut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t:bane" text:style-name="Internet_20_link" text:visited-style-name="Visited_20_Internet_20_Link">Bane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Sukoba, osvajanja i opresij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, Tama i Rad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Simbol:   </text:p>
                </table:table-cell>
                <table:table-cell office:value-type="string" table:style-name="tablecell">
                  <text:p text:style-name="tablealignleft"> Crni dlan sa spojenim prstima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smrt:raven_queen" text:style-name="Internet_20_link" text:visited-style-name="Visited_20_Internet_20_Link">Raven Queen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</text:p>
                </table:table-cell>
                <table:table-cell office:value-type="string" table:style-name="tablecell">
                  <text:p text:style-name="tablealignleft">Smrti, zime i propasti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Smrti, Prirode, Tame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Bijela porculanska maska sa gavranovim kljunom, ponekad samo bijela porculanska maska sa simbolima gavrana.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smrt:nerull" text:style-name="Internet_20_link" text:visited-style-name="Visited_20_Internet_20_Link">Nerull</text:a><text:line-break/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anstvo:    </text:p>
                </table:table-cell>
                <table:table-cell office:value-type="string" table:style-name="tablecell">
                  <text:p text:style-name="tablealignleft">Smrti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Smrt, Tam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ubanja iz koje kapa crna sluz.<text:line-break/>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07</meta:creation-date>
    <dc:creator>Generated</dc:creator>
    <dc:date>2026-09-13T15::25:07</dc:date>
    <dc:language>en-US</dc:language>
    <meta:editing-cycles>1</meta:editing-cycles>
    <meta:editing-duration>PT0S</meta:editing-duration>
    <dc:title>hr:lore:bozanstva:tama</dc:title>
  </office:meta>
</office:document-meta>
</file>