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tama:crnjobog"/><text:bookmark-start text:name="__RefHeading___crnjobog_1"/><text:bookmark-start text:name="crnjobog"/>Črnjobog<text:bookmark-end text:name="__RefHeading___crnjobog_1"/><text:bookmark-end text:name="crnjobog"/></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 Noći i zvijeri</text:p>
          </table:table-cell>
        </table:table-row>
        <table:table-row>
          <table:table-cell office:value-type="string" table:style-name="tablecell">
            <text:p text:style-name="tablealignleft">Panteon:</text:p>
          </table:table-cell>
          <table:table-cell office:value-type="string" table:style-name="tablecell">
            <text:p text:style-name="tablealignleft"> Tama i Kaos</text:p>
          </table:table-cell>
        </table:table-row>
        <table:table-row>
          <table:table-cell office:value-type="string" table:style-name="tablecell">
            <text:p text:style-name="tablealignleft">Simbol:</text:p>
          </table:table-cell>
          <table:table-cell office:value-type="string" table:style-name="tablecell">
            <text:p text:style-name="tablealignleft"> Čekić, malj</text:p>
          </table:table-cell>
        </table:table-row>
      </table:table>
      <text:p text:style-name="Text_20_body">Vođa panteona tame te član panteona kaosa. Iako se na prvu čini da bi to uzrokovalo nesuglasice s Tharizdunom i time Sharom, njihovi ciljevi su dovoljno slični da obično nema problema. Ipak, njihove metode su vrlo različite. Črnjobog za razliku od mnogih drugih “mračnih” bogova koristi smrt samo kao alat za postizanje ciljeva, a ne kao nepresušam izvor zadovoljstva.</text:p>
      <text:p text:style-name="Text_20_body">Sva njegova djeca uključujući i Božicu Raven Queen su izobličena jer ga je određena božica proklela. To ga nije spriječilo da ima mnogo djece sa nekoliko božica. </text:p>
      <text:p text:style-name="Text_20_body">Div sa bikovskom glavom, sa oštrim rogovima kojih je šest pari i dugom crnom kosom spletenom u dredlokse koji se spajaju sa pletenom bradom. U ruci drži malj veličine manje kuće. Na malju se ocrtava povijest sama od sebe. Oči su crne poput noći, a krzno crno. Većina vidi samo njegovu njušku i dva duboka oka jer mu se ostatak tijela stapa s tamom koja ga okružuje.</text:p>
      <text:p text:style-name="Text_20_body">Postoje legenda o tome da Črnjobog ima brata Bijeloboga - ugodnije božanstvo koje zna pomoći smrtnicima. <text:line-break/>
Zbog nedostatka dokaza mnogi teolozi misle da je Bijelobog jednostavno Črnjobog dok je dobre volje ili izmišljotina drugih teologa koji ne mogu vidjeti boga tame i kaosa kao ništa osim čistog zla.
Također zbog mnogo djece smatra ga se velikim ženskarom. Nije poznato kolko ima istine (ili užitka) u tome.</text:p>
      <text:p text:style-name="Text_20_body">Podanici Črnjoboga podosta variraju ovisno o svojoj priveženosti. Često neprihvaćeni van ovog panteona, mnoge crkve su skrivene i nalikuju kultovima. <text:line-break/>
Također ima i značajan broj kultista koji ga štuju i prinose mu ljudske žrtve. Takvi kultisti obično su zaluđeni i ne znaju puno o pravom štovanju ovog boga. Ipak to mu daje moć, kao i generalan strah od mraka koji ga konstantno hrani.<text:line-break/>  </text:p>
      <text:p text:style-name="Text_20_body">Najčešći darovi podanicima su magične zvijeri, moć nad kontrolom tamom te posbena osjtila poput darkvisiona te istančanog njuha i sluh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30:02</meta:creation-date>
    <dc:creator>Generated</dc:creator>
    <dc:date>2026-09-13T13::30:02</dc:date>
    <dc:language>en-US</dc:language>
    <meta:editing-cycles>1</meta:editing-cycles>
    <meta:editing-duration>PT0S</meta:editing-duration>
    <dc:title>hr:lore:bozanstva:tama:crnjobog</dc:title>
  </office:meta>
</office:document-meta>
</file>