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tama:shar"/><text:bookmark-start text:name="__RefHeading___shar_1"/><text:bookmark-start text:name="shar"/>Shar<text:bookmark-end text:name="__RefHeading___shar_1"/><text:bookmark-end text:name="shar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Samog mrak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Tama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Pomračina sunca, a smijeseca se slijeva neka sluz</text:p>
          </table:table-cell>
        </table:table-row>
      </table:table>
      <text:p text:style-name="Text_20_body">Kreacija Tharizduna kada je on prešao u panteon kaosa.
Ono što je ostalo od njega nije samo mračno, već je upravo to iskonski mrak i ništavilo.
Bog mraka te stvari koje se dešavaju u mraku.</text:p>
      <text:p text:style-name="Text_20_body">Šapuće se među bogovima da je Shar ili možda Tharizdun davno ubio boga špilja i podzemlja te preuzeo njegovu domenu.
Neovisno o tome koliko ima istine u tome, Sharov utjecaj na podzemlje je ne upitan.
Činjenica s kojom se Zehir još pokušava pomiriti.</text:p>
      <text:p text:style-name="Text_20_body">Izgleda poput vječne pomrčine sunca.
Apsolutno crna sfera prepuna kratera iza koje se nazire samo tračak svjetlosti.
Iz kratera curi tamna gusta tekućina koja se prelijeva u ljubičasto smeđe plavim nijansama.
Neki govore kako iz same tekućine ponekad izranja ljudolika figura prekrivena tom sluzi.</text:p>
      <text:p text:style-name="Text_20_body">U folkloru gleda ga se kao silu uništenja i tame, ali samo postojanje Shara je paradoksalno.
Donositelj Noći rođen je, ali je on živo utjelovljenje praznine.
Savršeno ništa koje je postojalo prije nego što je rođen.
Praznina koju odražava i sama je bila izbrisana na početku vremena, a on čezne za povratkom u drevni mir nepostojanja. </text:p>
      <text:p text:style-name="Text_20_body">Ljudi se okreću Sharovom mračnom zagrljaju kako bi zaboravili, bilo da je to radi boli zbog gubitka voljene osobe ili gorčina zbog izdaje.
Oni koji su slijepi, osobito oslijepljeni kasnije u životu zbog okrutnosti ili nepažnje drugih,
također mu se mole za vodstvo.
Mentalno bolesni i ludi, anarhisti i nihilisti, također mu se obraćuju.
Oni koji su duboko utonuli u depresiju također se mole Šaru.<text:line-break/>
Međutim, ljudi koji moraju raditi samo noću ili po mraku, poput rudara, upućuju molitve Šaru da spriječi opasnosti.
Shar također obično obožavaju goblinoidi i druga stvorenja koja mrze svjetlost,
bilo zato što žive pod zemljom ili zato što djeluju noću.<text:line-break/>
Svećenstvo Šara je tajnovita organizacija koja radije slijedi subverzivne taktike nego izravnu konfrontaciju sa svojim suparnicima.
U mnogim gradovima u kojima je štovanje Šara zabranjeno, te su crkve i hramovi skriveni.<text:line-break/>  </text:p>
      <text:p text:style-name="Text_20_body">Nekoć davno postojao je heretički kult koji je vjerovao da su Shar i Nuitari dva avatara istog boga mraka.
Članovi kulta inflitrirali su se unutar oba svećanstva pokušavajući preuzeti vodstvo i spojiti te organizacije.
Oba boga odbila su ovaj kult, ostavljajući kultiste bez ikakvih božanskih moć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1</meta:creation-date>
    <dc:creator>Generated</dc:creator>
    <dc:date>2026-09-13T14::26:51</dc:date>
    <dc:language>en-US</dc:language>
    <meta:editing-cycles>1</meta:editing-cycles>
    <meta:editing-duration>PT0S</meta:editing-duration>
    <dc:title>hr:lore:bozanstva:tama:shar</dc:title>
  </office:meta>
</office:document-meta>
</file>