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zivot"/><text:bookmark-start text:name="__RefHeading___zivot_1"/><text:bookmark-start text:name="zivot"/>Život<text:bookmark-end text:name="__RefHeading___zivot_1"/><text:bookmark-end text:name="zivot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 <text:span text:style-name="Strong_20_Emphasis"><text:a xlink:type="simple" xlink:href="http://rumwiki.duckdns.org/doku.php?id=hr:lore:bozanstva:zivot:pelor" text:style-name="Internet_20_link" text:visited-style-name="Visited_20_Internet_20_Link">Pelor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Sigurnosti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Život i Svijetlo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Štit sa suncem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 <text:span text:style-name="Strong_20_Emphasis"><text:a xlink:type="simple" xlink:href="http://rumwiki.duckdns.org/doku.php?id=hr:lore:bozanstva:zivot:ziva" text:style-name="Internet_20_link" text:visited-style-name="Visited_20_Internet_20_Link">Živa</text:a></text:span> 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</text:p>
                </table:table-cell>
                <table:table-cell office:value-type="string" table:style-name="tablecell">
                  <text:p text:style-name="tablealignleft">Stvaranja svog života<text:line-break/> </text:p>
                </table:table-cell>
              </table:table-row>
              <table:table-row>
                <table:table-cell office:value-type="string" table:style-name="tablecell">
                  <text:p text:style-name="tablealignleft">Panteon:  </text:p>
                </table:table-cell>
                <table:table-cell office:value-type="string" table:style-name="tablecell">
                  <text:p text:style-name="tablealignleft">Život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Sijeme s petiljkom i repićem, dje se jedan od listića petilje i vršak repića spajaju u krug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  <text:span text:style-name="Strong_20_Emphasis"><text:a xlink:type="simple" xlink:href="http://rumwiki.duckdns.org/doku.php?id=hr:lore:bozanstva:zivot:arawai" text:style-name="Internet_20_link" text:visited-style-name="Visited_20_Internet_20_Link">Arawai</text:a></text:span>  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Smirenja i spokoja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Život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Nema unificirani simbol jako je regionalizirani, no često se pojavljuje silueta ženske osobe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 <text:span text:style-name="Strong_20_Emphasis"><text:a xlink:type="simple" xlink:href="http://rumwiki.duckdns.org/doku.php?id=hr:lore:bozanstva:zivot:vesna" text:style-name="Internet_20_link" text:visited-style-name="Visited_20_Internet_20_Link">Vesna</text:a></text:span>  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Plodnosti svih živih bića kako faune toako i flore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Život i Priroda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grančica sa dva lista ili trudna žena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  <text:span text:style-name="Strong_20_Emphasis"><text:a xlink:type="simple" xlink:href="http://rumwiki.duckdns.org/doku.php?id=hr:lore:bozanstva:zivot:jezus_kristus" text:style-name="Internet_20_link" text:visited-style-name="Visited_20_Internet_20_Link">Jezuš Kristuš</text:a></text:span>   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Skromnosti i zagrobnog života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Život i Smrt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riž  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kaos:kupalo" text:style-name="Internet_20_link" text:visited-style-name="Visited_20_Internet_20_Link">Kupalo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Alkohol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Kaos i Život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Nema specifičan simbol tako da variraju od krigli pive preko čaši vina i grozdova pa skorz do klasova žita<text:line-break/>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priroda:lada" text:style-name="Internet_20_link" text:visited-style-name="Visited_20_Internet_20_Link">Lada</text:a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Proljeća i žetve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Priroda i Život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Drvo trešnje uokvireno pleterom žita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red:teuta" text:style-name="Internet_20_link" text:visited-style-name="Visited_20_Internet_20_Link">Teuta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Sudbine i zaštite potrebitih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ed i Život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Lubanja prekrivena valovima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smrt:wee-jas" text:style-name="Internet_20_link" text:visited-style-name="Visited_20_Internet_20_Link">Wee-Jas</text:a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Smrti, ljepote, ljubavi i vječne sreće<text:line-break/>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Smrti, Života<text:line-break/>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Crvena lubanja poneka ima i plamen iza sebe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svijetlo:svarozic" text:style-name="Internet_20_link" text:visited-style-name="Visited_20_Internet_20_Link">Svarožić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Vatre i ognjišta<text:line-break/>  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Svijetlo i Život<text:line-break/> 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Jednostavan simbol plamena<text:line-break/>   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18:29</meta:creation-date>
    <dc:creator>Generated</dc:creator>
    <dc:date>2026-09-13T16::18:29</dc:date>
    <dc:language>en-US</dc:language>
    <meta:editing-cycles>1</meta:editing-cycles>
    <meta:editing-duration>PT0S</meta:editing-duration>
    <dc:title>hr:lore:bozanstva:zivot</dc:title>
  </office:meta>
</office:document-meta>
</file>