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ore:bozanstva:zivot:arawai"/><text:bookmark-start text:name="__RefHeading___arawai_1"/><text:bookmark-start text:name="arawai"/>Arawai<text:bookmark-end text:name="__RefHeading___arawai_1"/><text:bookmark-end text:name="arawai"/></text:h>
      <table:table table:style-name="Table">
        <table:table-column/>
        <table:table-column/>
        <table:table-row/>
        <table:table-row>
          <table:table-cell office:value-type="string" table:style-name="tablecell">
            <text:p text:style-name="tablealignleft">Božica:</text:p>
          </table:table-cell>
          <table:table-cell office:value-type="string" table:style-name="tablecell">
            <text:p text:style-name="tablealignleft"> Smirenja i spokoja</text:p>
          </table:table-cell>
        </table:table-row>
        <table:table-row>
          <table:table-cell office:value-type="string" table:style-name="tablecell">
            <text:p text:style-name="tablealignleft">Panteon:</text:p>
          </table:table-cell>
          <table:table-cell office:value-type="string" table:style-name="tablecell">
            <text:p text:style-name="tablealignleft"> Život</text:p>
          </table:table-cell>
        </table:table-row>
        <table:table-row>
          <table:table-cell office:value-type="string" table:style-name="tablecell">
            <text:p text:style-name="tablealignleft">Simbol:</text:p>
          </table:table-cell>
          <table:table-cell office:value-type="string" table:style-name="tablecell">
            <text:p text:style-name="tablealignleft"> Nema unificirani simbol jako je regionalizirani, no često se pojavljuje silueta ženske osobe</text:p>
          </table:table-cell>
        </table:table-row>
      </table:table>
      <text:p text:style-name="Text_20_body">Arawai božica unutarnjeg mira i spokoja, ali i mira kojeg možemo naći van sebe. Spokoj smrti i smirujući učinci noći ili prirode pripisuju se njoj. </text:p>
      <text:p text:style-name="Text_20_body">Određene oralne tradicije spominju da je Arawai nekoć imala polubrata s kojim je djelila domene. Njen brat je navodno bio uništen, ne od strane nekog boga ili smrtnika, već nečeg trećeg. Nakon njegove smrti Arawai preuzima njegovu moć i uspinje se iznad Vesne - svoje vlastite majke.
Ne postoji dokazi o navodnom mrtvom bogu, ali ne postoji niti jedna druga teorija kako je Arawai nadjačala svoju majku.</text:p>
      <text:p text:style-name="Text_20_body">Njeni podanici ju samo spominju kao ugodan ženski glas koj je sve prisutan na usjevu žita koji se proteže dokle god pogled seže. Ponekad im se učini da povjetarac od otpalog lišća napravi oblik ženskog tijela, ili usni koje govore. Koliko god trčali po tom usjevu ili di god se okrenuli uvijek će biti kao da ste ostali na identičnom mjestu. Na vrhu malog brežuljka prekrivenog žitom koj se na povjetarcu njiše poput valova na moru, a iluziji pomaže i lagano valovita zemlja. Neovisno o dobu godine žito je uvijek svježe za žetvu.</text:p>
      <text:p text:style-name="Text_20_body">Iako ne posjeduje domenu prirode, neki poljoprivrednici joj se mole za pomoć sa usjevima. Većina toeloga smatra da je u pitanju zabluda, odnosno da je mješaju sa božicom Ladom. <text:line-break/>
Tradicionalisti s druge strane ne misle da je zabluda u pitanju, već ukazuje na doba prije nego je Lada postojala.</text:p>
      <text:p text:style-name="Text_20_body">Obiteljski ljudi iz malih sredina željni mirnog života, redovnici u školama borilačkih vještina u pokušaju pokoravanja osobne prirode, udovci i udovice u potrazi za spokojom.
Podanici ovo božice dolaze iz raznolikih pozadina, ali svi imaju zajednički cilj - osobni mir i prosvjetljenje.<text:line-break/>
Hramovi Arawai su prostrani, puni umjetnosti i cvijeća, a u njima stalno svira neka vrsta glazbe.
Oni su obično arhitektonska čuda, a arhitekti i graditelji često se natječu za čast da izgrade ili poprave njen hram kako bi pokazali svoje vještine.
Često uključuju ili se nalaze u galerijama, katedralama, vrtovima, muzejima i kazalištima.</text:p>
      <text:p text:style-name="Text_20_body">Postoji mit o Arawai koji govori o tome kako je Slava došla u posjed ukletog koplja koji je nekoć pripadao Baneu. To oružije imalo je moć preoteti duše svojih žrtava te koristiti njihovu moć da preuzme držaoca oružija. Bilo je  dovoljno jako da pokvari čak i jednu božicu. <text:line-break/>
Arawai je preotela to koplje kako bi spasila svoju prijateljicu, ali na nju nije imalo isti učinak. Kletva nije imala što pokvariti u duši bića koje sebe savršeno poznaje.<text:line-break/>
Iako božica života, duše nisu njene specijalnost. Uspjela je osloboditi neke duše, ali ne sve. Iz tog razloga često predaje to koplje svojim podanicima da kroz vlastita umijeća oslobode duša koliko mogu. Naravno ona pazi da preuzme koplje natrag prije nego kletva preuzme svog nosioc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25:11</meta:creation-date>
    <dc:creator>Generated</dc:creator>
    <dc:date>2026-09-13T15::25:11</dc:date>
    <dc:language>en-US</dc:language>
    <meta:editing-cycles>1</meta:editing-cycles>
    <meta:editing-duration>PT0S</meta:editing-duration>
    <dc:title>hr:lore:bozanstva:zivot:arawai</dc:title>
  </office:meta>
</office:document-meta>
</file>