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zivot:jezus_kristus"/><text:bookmark-start text:name="__RefHeading___jezus_kristus_1"/><text:bookmark-start text:name="jezus_kristus"/>Jezuš Kristuš<text:bookmark-end text:name="__RefHeading___jezus_kristus_1"/><text:bookmark-end text:name="jezus_kristus"/></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 Skromnosti i zagrobnog života</text:p>
          </table:table-cell>
        </table:table-row>
        <table:table-row>
          <table:table-cell office:value-type="string" table:style-name="tablecell">
            <text:p text:style-name="tablealignleft">Panteon:</text:p>
          </table:table-cell>
          <table:table-cell office:value-type="string" table:style-name="tablecell">
            <text:p text:style-name="tablealignleft"> Život i Smrt</text:p>
          </table:table-cell>
        </table:table-row>
        <table:table-row>
          <table:table-cell office:value-type="string" table:style-name="tablecell">
            <text:p text:style-name="tablealignleft">Simbol:</text:p>
          </table:table-cell>
          <table:table-cell office:value-type="string" table:style-name="tablecell">
            <text:p text:style-name="tablealignleft"> Križ</text:p>
          </table:table-cell>
        </table:table-row>
      </table:table>
      <text:p text:style-name="Text_20_body">Rođen od ljudske majke Marije vjernice boga Karasa ovaj bog je najmlađi od svih. U doba pisanje ove knjige još je bilo moguće pričati sa ljudima koji su sa njime hodali Oblivisceturom. Oni koji su ga poznavali pričaju o tome kako je svojim moćima nahranio cijelo selo sa dvije štruce kruha i tri ribe tijekom cijele sušne sezone, kako je na jednoj svadbi vodu pretvorio u vino i kako je prehodao preko Incel mora.</text:p>
      <text:p text:style-name="Text_20_body">Kao čovijek imao je dugu smeđu kosu s smeđim oćima. Nosio je bijelu halju te siromašne sandale popularno zvane Isusovke. Njegova snaga nije bila dovoljna pri morfiranju u boga, jer je dolazila večinom od njegova oca Karasa. Karasova snaga je pak slabljela zbog dijela njegova sina. Upravo iz tog razloga izgled mu se krenuo drastično mjenjati.</text:p>
      <text:p text:style-name="Text_20_body">Kao dvije osobe zaljepljeni su jedan drugome leđa o leđa. S jedne strane glatka koža Jezuša a s druge gruba Karasa. Njihov tango moći jasno se vidi na njihovom fizočom izgledu. Ovisno o tome tko drži više Božanske snage u trenutku tijelo se okreće prema njegovom licu. Slabe li kao par postaju smežuraniji i stariji. Dok prilikom jačanja njihove snage Počinju se odljepljivati pa čak na momente su i obojca imali ruke.</text:p>
      <text:p text:style-name="Text_20_body">Podanici Jezuša vjeruju da će se jednog dana vratiti i povesti ih u nebo. Vjeruju da je patnja prednost te da ti mora biti loše u ovom životu kako bi u idućem, onom zagrobnom, bilo bolje.</text:p>
      <text:p text:style-name="Text_20_body">Veoma rijetko Bog komunicira s svojim podanicima a kada komunicira samo kaže kako su čudni putevi Božiji i kako samo moraju imati vjere.</text:p>
      <text:p text:style-name="Text_20_body">Kao Bog dosta je voljen van panteona te nerijetko upravo kod njega drugi bogovi često pošalju svoje podanike poslje smrti. Jer na kraju dana stvarno jesu Čudni putevi Božiji te se trudi održati život nakon smrti što lagodnijim. Kako je sam Bog života i smrti trudi se nezalutale duše pokojnika pripremiti za novi početak, ne vjeruje u mantru drugih bogova smrti da staro treba unititi kako bi bilo mjesta za novo, već staro prilagođava i priprema novim uvjetima. Osoba za koju se vjeruje da je najviše puta prošla školu reinkarnacije te da je najpovezanija s samim Jezušem je njegov apostol Sveti Jebem.</text:p>
      <text:p text:style-name="Text_20_body">Mitologija ga ne spominje, ali je prisutan u narodnoj predaj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8:57</meta:creation-date>
    <dc:creator>Generated</dc:creator>
    <dc:date>2026-09-13T13::28:57</dc:date>
    <dc:language>en-US</dc:language>
    <meta:editing-cycles>1</meta:editing-cycles>
    <meta:editing-duration>PT0S</meta:editing-duration>
    <dc:title>hr:lore:bozanstva:zivot:jezus_kristus</dc:title>
  </office:meta>
</office:document-meta>
</file>