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zivot:pelor"/><text:bookmark-start text:name="__RefHeading___pelor_1"/><text:bookmark-start text:name="pelor"/>Pelor<text:bookmark-end text:name="__RefHeading___pelor_1"/><text:bookmark-end text:name="pelor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Sigurnosti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Život i Svijetlo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Štit sa suncem</text:p>
          </table:table-cell>
        </table:table-row>
      </table:table>
      <text:p text:style-name="Text_20_body">Jedan od sinova Živinih, prerastao je majku u snazi početkom trećeg doba.</text:p>
      <text:p text:style-name="Text_20_body">Jedan je od bogova koji je najranije prihvatio novog Umbrusa i zmajeve
te mu je Umbrus u znak zahvalnosti poklonio crno-zlatnog zmaja.
Zmaj se zove “Vita Siderum”. Na njegovim leđima je prekrasno sedlo satkano od kože i
crvene svile sa zlatnim i crnim detaljima. Na sedlu je ugravirano proročanstvo
u kojem će se iz kozmičkog jajeta roditi novi Bog sposoban uistinu stvarati.<text:line-break/>
S druge strane Pelor je skupio dovoljno neprijatelja, pogotovo među okrutnijim i tamnijim bogovima.
Svog glavnog suparnika smatra Zehirom iako je mnogo močniji od njega.  </text:p>
      <text:p text:style-name="Text_20_body">Krase ga duga bijela, raštrkana, kosa, zlatna kaciga kao i oklop sa tamno smeđim kožnim detaljima.
Koža mu je svijetlo plave boje, a plašt sa medvjeđim krznom oko vrata se proteže skroz do poda.
U ruci drži koplje na čijem vrhu se nalazi malo sunce.
Druga ruka nježno drži uz prsa jaje umotano u najmekšu svilu i bašun. </text:p>
      <text:p text:style-name="Text_20_body">U folkloru Pelor je često pomagač heroja i boraca protiv sila zla.<text:line-break/>
Postoji mit o tome da je Zehir pokušao ukrasti Pelorovo jaje.
Još uvijek ljut zbog Umbrusovog preuzimanja domene zmajeva,
zehir je htio preuzeti kontrolu nad novim bogom i prije nego se rodi.<text:line-break/>
Pelorovi podanici tvrde da zvijer iz sijene se nije uspioi prišuljati presvetom svijetlu,
te da je samo radi Pelorove milosti zehir još živ. <text:line-break/>
Zehirovi podanici da je on uspio te zamijenio pravo jaje sa jajetom neke od njegovih zvijeri.<text:line-break/>
Istina će se saznati kada se ono izlegne.</text:p>
      <text:p text:style-name="Text_20_body">Najčešće su ga ljudi koji su se posvetili vještinama iscjeljivanja, kao i bardovi pustolovi, druidi i rangeri.<text:line-break/>
Pelorovi sljedbenici obično su bili pojedinci jake volje, koji su se brinuli za prirodu i štitili druge u
njegovo ime.<text:line-break/>
Pelorovi hramovi obično su građeni od žarkih, bijelih materijala i održavani su besprijekorno čistima.
Konstruirani su sa širokim otvorenim prostorima kako bi dovoljno sunčeve svjetlosti sjalo unutra.
U njima su se često nalazile funkcionalne bolnice u kojima su Pelorovi vjernici mogli brinuti o
bolesnima i ranjenima.</text:p>
      <text:p text:style-name="Text_20_body">Pelorova doktrina poučava da se snaga najbolje očituje kroz velikodušnost i pokajanje.
Oni s istinskom moći nikada je ne moraju demonstrirati drugima.<text:line-break/>
Jedan drugi mit o Zehiru i Peloru kaže da je Pelor davno zatočio Zehirovu kreaciju zvanu Quajath.
Navodno je to bilo potrebno za očuvanje nebrojenih života. Navodno, Zehir mu to neće oprostit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4:50</meta:creation-date>
    <dc:creator>Generated</dc:creator>
    <dc:date>2026-09-13T15::24:50</dc:date>
    <dc:language>en-US</dc:language>
    <meta:editing-cycles>1</meta:editing-cycles>
    <meta:editing-duration>PT0S</meta:editing-duration>
    <dc:title>hr:lore:bozanstva:zivot:pelor</dc:title>
  </office:meta>
</office:document-meta>
</file>