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zivot:vesna"/><text:bookmark-start text:name="__RefHeading___vesna_1"/><text:bookmark-start text:name="vesna"/>Vesna<text:bookmark-end text:name="__RefHeading___vesna_1"/><text:bookmark-end text:name="vesna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žica:</text:p>
          </table:table-cell>
          <table:table-cell office:value-type="string" table:style-name="tablecell">
            <text:p text:style-name="tablealignleft"> Plodnosti svih živih bića kako faune tako i flore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Život i Priroda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grančica sa dva lista ili trudna žena</text:p>
          </table:table-cell>
        </table:table-row>
      </table:table>
      <text:p text:style-name="Text_20_body">Vesna je božica plodnosti i buđenja života, zaštitnica svakog cvata, novog rađanja i nježnog pulsiranja prirode. Njezina moć obuhvaća sve što raste, cvjeta i rađa—u biljkama, životinjama i ljudima. Kao članica Panteona Života i Prirode, ona utjelovljuje vječni ciklus obnavljanja i ljubavne sile koje tiho pokreću svijet.</text:p>
      <text:p text:style-name="Text_20_body">Odgojila je svoju kćer Wee-Jas sama, s nježnošću i odlučnošću. Više je puta štitila od utjecaja svoje druge majke, Morane, hladne božice smrti. </text:p>
      <text:p text:style-name="Text_20_body">U svojoj pojavi Vesna je čudesna. Tieflingica zadivljujuće ljepote, s kožom koja svjetluca poput bijelog zlata i kosom spletenom od jarko crvenih cvjetova s naračastim rubovima i žutim srcima. Njezina odjeća je prozračna, od svile i čipke, zavodljiva i božanski eterična. Unatoč svojim godinama, Vesna je slavljenja kao najljepše od svih božanstava, oličenje privlačnosti i plodnosti.</text:p>
      <text:p text:style-name="Text_20_body">U narodnim pričama Vesna dolazi s prvim pupoljcima proljeća. Bosa i nasmijana, hoda kroz zemlju koja se pod njezinim koracima budi iz zimskog sna. Kažu da trava pozeleni tamo gdje ona prođe, a trudnice i životinje osjete njezinu tihu prisutnost kao blagoslov novog života. Jedna od najpoznatijih predaja govori o Vesninom plesu s vjetrom na planinskim proplancima – plesu iz kojeg niču prve latice divljeg cvijeća.</text:p>
      <text:p text:style-name="Text_20_body">U selima, djevojke ostavljaju crvene cvjetove u pletenim košarama pod drvećem, nadajući se da će im božica podariti ljubav i plodnost. Stariji vjeruju da je znak Vesnine blizine susret sa zmijom u proljeće ili pogled na trudnu srnu u šumi. Iako blaga i darežljiva, Vesna ne trpi one koji narušavaju prirodni poredak ili ne poštuju svetost ženskog života. U tim mitovima, njezina ljepota poprima zastrašujuće obličje, a njezin gnjev donosi neplodnost – zemlji, srcima i dušama.</text:p>
      <text:p text:style-name="Text_20_body">Njezin kult cvjeta u plodnim dolinama, među šumarcima i selima iscjelitelja. Vjernici Vesne slave život kroz pjesmu, ples i drevne obrede plodnosti, najčešće u svetištima pod vedrim nebom, okruženi mirisnim cvijećem i ljekovitim biljem. Svećenice i svećenici, poznati kao Čuvari Cvata, nose vijence od svježeg cvijeća i halje u bojama zore. Blagoslivljaju novorođenčad, posvećuju polja prije sjetve i vode parove u nadi za potomstvom. S dolaskom proljeća, predvode svete obrede buđenja zemlje – u čast Vesni, onoj koja daruje živo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7:59</meta:creation-date>
    <dc:creator>Generated</dc:creator>
    <dc:date>2026-09-13T13::27:59</dc:date>
    <dc:language>en-US</dc:language>
    <meta:editing-cycles>1</meta:editing-cycles>
    <meta:editing-duration>PT0S</meta:editing-duration>
    <dc:title>hr:lore:bozanstva:zivot:vesna</dc:title>
  </office:meta>
</office:document-meta>
</file>