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lore:bozanstva:zivot:ziva"/><text:bookmark-start text:name="__RefHeading___ziva_1"/><text:bookmark-start text:name="ziva"/>Živa<text:bookmark-end text:name="__RefHeading___ziva_1"/><text:bookmark-end text:name="ziva"/></text:h>
      <table:table table:style-name="Table">
        <table:table-column/>
        <table:table-column/>
        <table:table-row/>
        <table:table-row>
          <table:table-cell office:value-type="string" table:style-name="tablecell">
            <text:p text:style-name="tablealignleft">Božica:</text:p>
          </table:table-cell>
          <table:table-cell office:value-type="string" table:style-name="tablecell">
            <text:p text:style-name="tablealignleft"> Stvaranja svog života</text:p>
          </table:table-cell>
        </table:table-row>
        <table:table-row>
          <table:table-cell office:value-type="string" table:style-name="tablecell">
            <text:p text:style-name="tablealignleft">Panteon:</text:p>
          </table:table-cell>
          <table:table-cell office:value-type="string" table:style-name="tablecell">
            <text:p text:style-name="tablealignleft"> Život</text:p>
          </table:table-cell>
        </table:table-row>
        <table:table-row>
          <table:table-cell office:value-type="string" table:style-name="tablecell">
            <text:p text:style-name="tablealignleft">Simbol:</text:p>
          </table:table-cell>
          <table:table-cell office:value-type="string" table:style-name="tablecell">
            <text:p text:style-name="tablealignleft"> Sijeme s petiljkom i repićem, dje se jedan od listića petilje i vršak repića spajaju u kruig</text:p>
          </table:table-cell>
        </table:table-row>
      </table:table>
      <text:p text:style-name="Text_20_body">Druga najstarija Božica, rodila se odmah poslije Morane.<text:line-break/>
Snaga joj je krenula opadati kada se krenula dijeliti pred kraj trećeg razdoblja. Do tada je bila druga najjača Božica, neki smatraju da možda i najjača Božica.</text:p>
      <text:p text:style-name="Text_20_body">Nije u sukobu sa panteonom smrti je shvaća da jedni druge drže u balansu.
Drugi bogovi uglavnom iz poštovanja joj se ne suprotstavljaju, niti ona sama traži nevolje.</text:p>
      <text:p text:style-name="Text_20_body">Debelo crvoliko biće na čijim prsima se nalaze mnogobojni parovi grudi. Tanke ruke sa deformiranim prstima. No bez obzira na njen ljigav izgled misleći o kojem mi se želudac okreće, svi koji su ju vidjeli kažu da ne razmišljaš o njenom izgledu dok si u njenoj blizini. Ono što oći vide je samo ljuska majke svih majki, a tome je dokaz to što u njenoj blizini svi se osječaju sigurno mirno i spokojno, baš kao što su se osjećali kao dijete u majčinom zagrljaju. Mirisi svježe pečene hrane mogu se osjetiti u njenoj palači, i sva glad, tuga, ljutlja… Svi negativni osječaju prođu i ostane samo mir i sreća. Tek kada prođe dan dva od susreta krene izokretanje želudca zbog fizičkog izgled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08:10</meta:creation-date>
    <dc:creator>Generated</dc:creator>
    <dc:date>2026-09-13T17::08:10</dc:date>
    <dc:language>en-US</dc:language>
    <meta:editing-cycles>1</meta:editing-cycles>
    <meta:editing-duration>PT0S</meta:editing-duration>
    <dc:title>hr:lore:bozanstva:zivot:ziva</dc:title>
  </office:meta>
</office:document-meta>
</file>